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Calibri" svg:font-family="Calibri" style:font-family-generic="swiss"/>
    <style:font-face style:name="Calibri1" svg:font-family="Calibri" style:font-family-generic="swiss" style:font-pitch="variable"/>
    <style:font-face style:name="Calibri2" svg:font-family="Calibri" style:font-family-generic="system" style:font-pitch="variable"/>
    <style:font-face style:name="Liberation Mono" svg:font-family="'Liberation Mono'" style:font-family-generic="modern" style:font-pitch="fixed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S Gothic" svg:font-family="'MS Gothic'" style:font-family-generic="modern" style:font-pitch="fixed"/>
    <style:font-face style:name="Microsoft YaHei" svg:font-family="'Microsoft YaHei'"/>
    <style:font-face style:name="NSimSun" svg:font-family="NSimSun"/>
    <style:font-face style:name="OpenSymbol" svg:font-family="OpenSymbol" style:font-charset="x-symbol"/>
    <style:font-face style:name="Tahoma" svg:font-family="Tahoma"/>
    <style:font-face style:name="Yu Mincho" svg:font-family="'Yu Mincho'" style:font-family-generic="system" style:font-pitch="variable"/>
  </office:font-face-decls>
  <office:automatic-styles>
    <style:style style:name="P1" style:family="paragraph" style:parent-style-name="Standard">
      <style:paragraph-properties fo:margin-top="0mm" fo:margin-bottom="1.99mm" style:contextual-spacing="false"/>
      <style:text-properties style:font-name="Calibri1" fo:font-size="12pt" style:text-underline-style="none" fo:font-weight="bold" officeooo:rsid="0633d6b7" officeooo:paragraph-rsid="0633d6b7" style:font-size-asian="12pt" style:font-weight-asian="bold" style:font-size-complex="12pt" style:font-weight-complex="bold"/>
    </style:style>
    <style:style style:name="P2" style:family="paragraph" style:parent-style-name="Standard">
      <style:paragraph-properties fo:margin-top="0mm" fo:margin-bottom="1.99mm" style:contextual-spacing="false"/>
      <style:text-properties style:font-name="Calibri1" fo:font-size="15pt" style:text-underline-style="none" fo:font-weight="normal" officeooo:rsid="0760ae56" officeooo:paragraph-rsid="07806ce4" style:font-size-asian="15pt" style:font-weight-asian="normal" style:font-size-complex="15pt" style:font-weight-complex="normal"/>
    </style:style>
    <style:style style:name="P3" style:family="paragraph" style:parent-style-name="Standard">
      <style:paragraph-properties fo:margin-top="0mm" fo:margin-bottom="1.99mm" style:contextual-spacing="false"/>
      <style:text-properties style:font-name="Calibri1" fo:font-size="15pt" style:text-underline-style="none" fo:font-weight="normal" officeooo:rsid="0760ae56" officeooo:paragraph-rsid="07632774" style:font-size-asian="15pt" style:font-weight-asian="normal" style:font-size-complex="15pt" style:font-weight-complex="normal"/>
    </style:style>
    <style:style style:name="P4" style:family="paragraph" style:parent-style-name="Standard">
      <style:paragraph-properties fo:margin-top="0mm" fo:margin-bottom="1.99mm" style:contextual-spacing="false"/>
      <style:text-properties style:font-name="Calibri1" fo:font-size="15pt" style:text-underline-style="none" fo:font-weight="normal" officeooo:rsid="07632774" officeooo:paragraph-rsid="07632774" style:font-size-asian="15pt" style:font-weight-asian="normal" style:font-size-complex="15pt" style:font-weight-complex="normal"/>
    </style:style>
    <style:style style:name="P5" style:family="paragraph" style:parent-style-name="Standard">
      <style:paragraph-properties fo:margin-top="0mm" fo:margin-bottom="1.99mm" style:contextual-spacing="false"/>
      <style:text-properties style:font-name="Calibri1" fo:font-size="15pt" style:text-underline-style="none" fo:font-weight="normal" officeooo:rsid="0760ae56" officeooo:paragraph-rsid="07670154" style:font-size-asian="15pt" style:font-weight-asian="normal" style:font-size-complex="15pt" style:font-weight-complex="normal"/>
    </style:style>
    <style:style style:name="P6" style:family="paragraph" style:parent-style-name="Standard">
      <style:paragraph-properties fo:margin-top="0mm" fo:margin-bottom="1.99mm" style:contextual-spacing="false"/>
      <style:text-properties style:font-name="Calibri1" fo:font-size="15pt" style:text-underline-style="none" fo:font-weight="normal" officeooo:rsid="076841a7" officeooo:paragraph-rsid="076841a7" style:font-size-asian="15pt" style:font-weight-asian="normal" style:font-size-complex="15pt" style:font-weight-complex="normal"/>
    </style:style>
    <style:style style:name="P7" style:family="paragraph" style:parent-style-name="Standard">
      <style:paragraph-properties fo:margin-top="0mm" fo:margin-bottom="1.99mm" style:contextual-spacing="false"/>
      <style:text-properties style:font-name="Calibri1" fo:font-size="15pt" style:text-underline-style="none" fo:font-weight="normal" officeooo:rsid="0768f1e6" officeooo:paragraph-rsid="0773546b" style:font-size-asian="15pt" style:font-weight-asian="normal" style:font-size-complex="15pt" style:font-weight-complex="normal"/>
    </style:style>
    <style:style style:name="P8" style:family="paragraph" style:parent-style-name="Standard">
      <style:paragraph-properties fo:margin-top="0mm" fo:margin-bottom="1.99mm" style:contextual-spacing="false"/>
      <style:text-properties style:font-name="Calibri1" fo:font-size="15pt" style:text-underline-style="solid" style:text-underline-width="auto" style:text-underline-color="font-color" fo:font-weight="normal" officeooo:rsid="0768f1e6" officeooo:paragraph-rsid="0773546b" style:font-size-asian="15pt" style:font-weight-asian="normal" style:font-size-complex="15pt" style:font-weight-complex="normal"/>
    </style:style>
    <style:style style:name="P9" style:family="paragraph" style:parent-style-name="Standard">
      <style:paragraph-properties fo:margin-top="0mm" fo:margin-bottom="1.99mm" style:contextual-spacing="false" fo:break-before="page"/>
      <style:text-properties style:font-name="Calibri1" fo:font-size="15pt" style:text-underline-style="solid" style:text-underline-width="auto" style:text-underline-color="font-color" fo:font-weight="normal" officeooo:rsid="0768f1e6" officeooo:paragraph-rsid="0773546b" style:font-size-asian="15pt" style:font-weight-asian="normal" style:font-size-complex="15pt" style:font-weight-complex="normal"/>
    </style:style>
    <style:style style:name="P10" style:family="paragraph" style:parent-style-name="Standard">
      <style:paragraph-properties fo:margin-top="0mm" fo:margin-bottom="1.99mm" style:contextual-spacing="false"/>
      <style:text-properties style:font-name="Calibri1" fo:font-size="15pt" style:text-underline-style="none" fo:font-weight="normal" officeooo:rsid="07afb726" officeooo:paragraph-rsid="07afb726" style:font-size-asian="15pt" style:font-weight-asian="normal" style:font-size-complex="15pt" style:font-weight-complex="normal"/>
    </style:style>
    <style:style style:name="P11" style:family="paragraph" style:parent-style-name="Standard">
      <style:paragraph-properties fo:margin-top="0mm" fo:margin-bottom="1.99mm" style:contextual-spacing="false"/>
      <style:text-properties style:font-name="Calibri1" fo:font-size="15pt" style:text-underline-style="none" fo:font-weight="bold" officeooo:rsid="078e0ef7" officeooo:paragraph-rsid="078f12bc" style:font-size-asian="15pt" style:font-weight-asian="bold" style:font-size-complex="15pt" style:font-weight-complex="bold"/>
    </style:style>
    <style:style style:name="P12" style:family="paragraph" style:parent-style-name="Standard">
      <style:paragraph-properties fo:margin-top="0mm" fo:margin-bottom="1.99mm" style:contextual-spacing="false" fo:break-before="page"/>
      <style:text-properties style:font-name="Calibri1" fo:font-size="14pt" style:text-underline-style="none" fo:font-weight="bold" officeooo:rsid="065bc2d5" officeooo:paragraph-rsid="07c2ecd6" style:font-size-asian="14pt" style:font-weight-asian="bold" style:font-size-complex="14pt" style:font-weight-complex="bold"/>
    </style:style>
    <style:style style:name="P13" style:family="paragraph" style:parent-style-name="Standard">
      <style:paragraph-properties fo:margin-top="0mm" fo:margin-bottom="1.99mm" style:contextual-spacing="false"/>
      <style:text-properties style:font-name="Calibri1" fo:font-size="14pt" officeooo:paragraph-rsid="07c2ecd6" style:font-size-asian="14pt" style:font-size-complex="14pt"/>
    </style:style>
    <style:style style:name="P14" style:family="paragraph" style:parent-style-name="Standard">
      <style:paragraph-properties fo:margin-top="0mm" fo:margin-bottom="1.99mm" style:contextual-spacing="false"/>
      <style:text-properties style:font-name="Calibri1" fo:font-size="14pt" style:text-underline-style="none" fo:font-weight="normal" officeooo:rsid="065bc2d5" officeooo:paragraph-rsid="07c2ecd6" style:font-size-asian="14pt" style:font-weight-asian="normal" style:font-size-complex="14pt" style:font-weight-complex="normal"/>
    </style:style>
    <style:style style:name="P15" style:family="paragraph" style:parent-style-name="Standard">
      <style:paragraph-properties fo:margin-top="0mm" fo:margin-bottom="1.99mm" style:contextual-spacing="false"/>
      <style:text-properties style:font-name="Calibri1" fo:font-size="14pt" style:text-underline-style="none" fo:font-weight="bold" officeooo:rsid="065bc2d5" officeooo:paragraph-rsid="07c2ecd6" style:font-size-asian="14pt" style:font-weight-asian="bold" style:font-size-complex="14pt" style:font-weight-complex="bold"/>
    </style:style>
    <style:style style:name="P16" style:family="paragraph" style:parent-style-name="Standard">
      <style:paragraph-properties fo:margin-top="0mm" fo:margin-bottom="1.99mm" style:contextual-spacing="false"/>
      <style:text-properties style:font-name="Calibri1" fo:font-size="14pt" style:text-underline-style="none" fo:font-weight="bold" officeooo:rsid="0727e463" officeooo:paragraph-rsid="07c2ecd6" style:font-size-asian="14pt" style:font-weight-asian="bold" style:font-size-complex="14pt" style:font-weight-complex="bold"/>
    </style:style>
    <style:style style:name="P17" style:family="paragraph" style:parent-style-name="Standard">
      <style:paragraph-properties fo:margin-top="0mm" fo:margin-bottom="1.99mm" style:contextual-spacing="false"/>
      <style:text-properties style:font-name="Calibri1" fo:font-size="14pt" style:text-underline-style="none" fo:font-weight="normal" officeooo:rsid="07281bde" officeooo:paragraph-rsid="07c2ecd6" style:font-size-asian="14pt" style:font-weight-asian="normal" style:font-size-complex="14pt" style:font-weight-complex="normal"/>
    </style:style>
    <style:style style:name="P18" style:family="paragraph" style:parent-style-name="Standard">
      <style:paragraph-properties fo:margin-top="0mm" fo:margin-bottom="1.99mm" style:contextual-spacing="false" fo:break-before="page"/>
      <style:text-properties style:font-name="Calibri1" fo:font-size="15pt" style:text-underline-style="solid" style:text-underline-width="auto" style:text-underline-color="font-color" fo:font-weight="bold" officeooo:rsid="0787911a" officeooo:paragraph-rsid="07c2ecd6" style:font-size-asian="15pt" style:font-weight-asian="bold" style:font-size-complex="15pt" style:font-weight-complex="bold"/>
    </style:style>
    <style:style style:name="P19" style:family="paragraph" style:parent-style-name="Standard">
      <style:paragraph-properties fo:margin-top="0mm" fo:margin-bottom="1.99mm" style:contextual-spacing="false"/>
      <style:text-properties style:font-name="Calibri1" fo:font-size="15pt" style:text-underline-style="solid" style:text-underline-width="auto" style:text-underline-color="font-color" fo:font-weight="bold" officeooo:rsid="0787911a" officeooo:paragraph-rsid="07b97f4a" style:font-size-asian="15pt" style:font-weight-asian="bold" style:font-size-complex="15pt" style:font-weight-complex="bold"/>
    </style:style>
    <style:style style:name="P20" style:family="paragraph" style:parent-style-name="Standard">
      <style:paragraph-properties fo:margin-top="0mm" fo:margin-bottom="1.99mm" style:contextual-spacing="false"/>
      <style:text-properties style:font-name="Calibri1" fo:font-size="15pt" style:text-underline-style="none" fo:font-weight="normal" officeooo:rsid="078e0ef7" officeooo:paragraph-rsid="07953ad2" style:font-size-asian="15pt" style:font-weight-asian="normal" style:font-size-complex="15pt" style:font-weight-complex="normal"/>
    </style:style>
    <style:style style:name="P21" style:family="paragraph" style:parent-style-name="Standard">
      <style:paragraph-properties fo:margin-top="0mm" fo:margin-bottom="1.99mm" style:contextual-spacing="false"/>
      <style:text-properties style:font-name="Calibri1" fo:font-size="15pt" style:text-underline-style="none" fo:font-weight="normal" officeooo:rsid="0787911a" officeooo:paragraph-rsid="07953ad2" style:font-size-asian="15pt" style:font-weight-asian="normal" style:font-size-complex="15pt" style:font-weight-complex="normal"/>
    </style:style>
    <style:style style:name="P22" style:family="paragraph" style:parent-style-name="Standard">
      <style:paragraph-properties fo:margin-top="0mm" fo:margin-bottom="1.99mm" style:contextual-spacing="false" fo:break-before="page"/>
      <style:text-properties style:font-name="Calibri1" fo:font-size="15pt" style:text-underline-style="solid" style:text-underline-width="auto" style:text-underline-color="font-color" fo:font-weight="bold" officeooo:rsid="0787911a" officeooo:paragraph-rsid="07acd160" style:font-size-asian="15pt" style:font-weight-asian="bold" style:font-size-complex="15pt" style:font-weight-complex="bold"/>
    </style:style>
    <style:style style:name="P23" style:family="paragraph" style:parent-style-name="Standard">
      <style:paragraph-properties fo:margin-top="0mm" fo:margin-bottom="1.99mm" style:contextual-spacing="false"/>
      <style:text-properties style:font-name="Calibri1" fo:font-size="15pt" style:text-underline-style="none" fo:font-weight="normal" officeooo:rsid="079ce41d" officeooo:paragraph-rsid="07c2ecd6" style:font-size-asian="15pt" style:font-weight-asian="normal" style:font-size-complex="15pt" style:font-weight-complex="normal"/>
    </style:style>
    <style:style style:name="P24" style:family="paragraph" style:parent-style-name="Standard">
      <style:paragraph-properties fo:margin-top="0mm" fo:margin-bottom="1.99mm" style:contextual-spacing="false" fo:break-before="page"/>
      <style:text-properties style:font-name="Calibri1" fo:font-size="15pt" style:text-underline-style="solid" style:text-underline-width="auto" style:text-underline-color="font-color" fo:font-weight="bold" officeooo:rsid="0633d6b7" officeooo:paragraph-rsid="07c2ecd6" style:font-size-asian="15pt" style:font-weight-asian="bold" style:font-size-complex="15pt" style:font-weight-complex="bold"/>
    </style:style>
    <style:style style:name="T1" style:family="text">
      <style:text-properties officeooo:rsid="07600f24"/>
    </style:style>
    <style:style style:name="T2" style:family="text">
      <style:text-properties officeooo:rsid="07c3a5b1"/>
    </style:style>
    <style:style style:name="T3" style:family="text">
      <style:text-properties officeooo:rsid="0761e748"/>
    </style:style>
    <style:style style:name="T4" style:family="text">
      <style:text-properties fo:font-size="14pt" fo:font-weight="bold" style:font-size-asian="14pt" style:font-weight-asian="bold" style:font-size-complex="14pt" style:font-weight-complex="bold"/>
    </style:style>
    <style:style style:name="T5" style:family="text">
      <style:text-properties fo:font-size="14pt" style:font-size-asian="14pt" style:font-size-complex="14pt"/>
    </style:style>
    <style:style style:name="T6" style:family="text">
      <style:text-properties fo:font-size="14pt" officeooo:rsid="07619fe9" style:font-size-asian="14pt" style:font-size-complex="14pt"/>
    </style:style>
    <style:style style:name="T7" style:family="text">
      <style:text-properties fo:font-size="14pt" officeooo:rsid="0761e748" style:font-size-asian="14pt" style:font-size-complex="14pt"/>
    </style:style>
    <style:style style:name="T8" style:family="text">
      <style:text-properties fo:color="#ff0000" loext:opacity="100%"/>
    </style:style>
    <style:style style:name="T9" style:family="text">
      <style:text-properties fo:color="#ff0000" loext:opacity="100%" officeooo:rsid="07768073"/>
    </style:style>
    <style:style style:name="T10" style:family="text">
      <style:text-properties fo:color="#ff0000" loext:opacity="100%" officeooo:rsid="077a0400"/>
    </style:style>
    <style:style style:name="T11" style:family="text">
      <style:text-properties officeooo:rsid="07806ce4"/>
    </style:style>
    <style:style style:name="T12" style:family="text">
      <style:text-properties fo:font-weight="bold" style:font-weight-asian="bold" style:font-weight-complex="bold"/>
    </style:style>
    <style:style style:name="T13" style:family="text">
      <style:text-properties officeooo:rsid="0760ae56"/>
    </style:style>
    <style:style style:name="T14" style:family="text">
      <style:text-properties style:text-underline-style="solid" style:text-underline-width="auto" style:text-underline-color="font-color" officeooo:rsid="07670154"/>
    </style:style>
    <style:style style:name="T15" style:family="text">
      <style:text-properties fo:font-size="10pt" style:text-underline-style="solid" style:text-underline-width="auto" style:text-underline-color="font-color" officeooo:rsid="076ba797" style:font-size-asian="10pt" style:font-size-complex="10pt"/>
    </style:style>
    <style:style style:name="T16" style:family="text">
      <style:text-properties fo:font-size="10pt" style:text-underline-style="solid" style:text-underline-width="auto" style:text-underline-color="font-color" officeooo:rsid="07670154" style:font-size-asian="10pt" style:font-size-complex="10pt"/>
    </style:style>
    <style:style style:name="T17" style:family="text">
      <style:text-properties fo:font-size="10pt" style:text-underline-style="solid" style:text-underline-width="auto" style:text-underline-color="font-color" officeooo:rsid="07722ffe" style:font-size-asian="10pt" style:font-size-complex="10pt"/>
    </style:style>
    <style:style style:name="T18" style:family="text">
      <style:text-properties style:text-underline-style="solid" style:text-underline-width="auto" style:text-underline-color="font-color" officeooo:rsid="07722ffe"/>
    </style:style>
    <style:style style:name="T19" style:family="text">
      <style:text-properties officeooo:rsid="07670154"/>
    </style:style>
    <style:style style:name="T20" style:family="text">
      <style:text-properties officeooo:rsid="076ba797"/>
    </style:style>
    <style:style style:name="T21" style:family="text">
      <style:text-properties officeooo:rsid="07722ffe"/>
    </style:style>
    <style:style style:name="T22" style:family="text">
      <style:text-properties officeooo:rsid="07704e5f"/>
    </style:style>
    <style:style style:name="T23" style:family="text">
      <style:text-properties officeooo:rsid="077ec9e4"/>
    </style:style>
    <style:style style:name="T24" style:family="text">
      <style:text-properties officeooo:rsid="076d59c8"/>
    </style:style>
    <style:style style:name="T25" style:family="text">
      <style:text-properties officeooo:rsid="078143fc"/>
    </style:style>
    <style:style style:name="T26" style:family="text">
      <style:text-properties officeooo:rsid="07823091"/>
    </style:style>
    <style:style style:name="T27" style:family="text">
      <style:text-properties officeooo:rsid="07727fd9"/>
    </style:style>
    <style:style style:name="T28" style:family="text">
      <style:text-properties officeooo:rsid="076e6c18"/>
    </style:style>
    <style:style style:name="T29" style:family="text">
      <style:text-properties officeooo:rsid="0768f1e6"/>
    </style:style>
    <style:style style:name="T30" style:family="text">
      <style:text-properties fo:font-size="10pt" officeooo:rsid="076e6c18" style:font-size-asian="10pt" style:font-size-complex="10pt"/>
    </style:style>
    <style:style style:name="T31" style:family="text">
      <style:text-properties fo:font-size="10pt" officeooo:rsid="076edc77" style:font-size-asian="10pt" style:font-size-complex="10pt"/>
    </style:style>
    <style:style style:name="T32" style:family="text">
      <style:text-properties fo:font-size="10pt" officeooo:rsid="07722ffe" style:font-size-asian="10pt" style:font-size-complex="10pt"/>
    </style:style>
    <style:style style:name="T33" style:family="text">
      <style:text-properties style:text-underline-style="solid" style:text-underline-width="auto" style:text-underline-color="font-color"/>
    </style:style>
    <style:style style:name="T34" style:family="text">
      <style:text-properties officeooo:rsid="07696cbf"/>
    </style:style>
    <style:style style:name="T35" style:family="text">
      <style:text-properties officeooo:rsid="07734ca7"/>
    </style:style>
    <style:style style:name="T36" style:family="text">
      <style:text-properties officeooo:rsid="0769f73b"/>
    </style:style>
    <style:style style:name="T37" style:family="text">
      <style:text-properties officeooo:rsid="076b6329"/>
    </style:style>
    <style:style style:name="T38" style:family="text">
      <style:text-properties officeooo:rsid="0773546b"/>
    </style:style>
    <style:style style:name="T39" style:family="text">
      <style:text-properties officeooo:rsid="07782a07"/>
    </style:style>
    <style:style style:name="T40" style:family="text">
      <style:text-properties officeooo:rsid="0774b20b"/>
    </style:style>
    <style:style style:name="T41" style:family="text">
      <style:text-properties officeooo:rsid="077b9d7b"/>
    </style:style>
    <style:style style:name="T42" style:family="text">
      <style:text-properties officeooo:rsid="077d3caf"/>
    </style:style>
    <style:style style:name="T43" style:family="text">
      <style:text-properties officeooo:rsid="0783ada0"/>
    </style:style>
    <style:style style:name="T44" style:family="text">
      <style:text-properties officeooo:rsid="07856ba6"/>
    </style:style>
    <style:style style:name="T45" style:family="text">
      <style:text-properties officeooo:rsid="0783ada0" style:font-family-asian="'Liberation Serif'" style:font-family-generic-asian="roman" style:font-family-complex="'Liberation Serif'" style:font-family-generic-complex="roman"/>
    </style:style>
    <style:style style:name="T46" style:family="text">
      <style:text-properties style:text-underline-style="none"/>
    </style:style>
    <style:style style:name="T47" style:family="text">
      <style:text-properties style:text-underline-style="none" officeooo:rsid="07856ba6"/>
    </style:style>
    <style:style style:name="T48" style:family="text">
      <style:text-properties style:text-underline-style="none" officeooo:rsid="07861a24"/>
    </style:style>
    <style:style style:name="T49" style:family="text">
      <style:text-properties style:text-underline-style="none" officeooo:rsid="07afb726"/>
    </style:style>
    <style:style style:name="T50" style:family="text">
      <style:text-properties officeooo:rsid="071b36c7"/>
    </style:style>
    <style:style style:name="T51" style:family="text">
      <style:text-properties officeooo:rsid="0751b244"/>
    </style:style>
    <style:style style:name="T52" style:family="text">
      <style:text-properties style:text-underline-style="none" fo:font-weight="normal" officeooo:rsid="071be280" style:font-weight-asian="normal" style:font-weight-complex="normal"/>
    </style:style>
    <style:style style:name="T53" style:family="text">
      <style:text-properties style:text-underline-style="none" fo:font-weight="normal" officeooo:rsid="065bc2d5" style:font-weight-asian="normal" style:font-weight-complex="normal"/>
    </style:style>
    <style:style style:name="T54" style:family="text">
      <style:text-properties style:text-underline-style="none" fo:font-weight="normal" officeooo:rsid="071b36c7" style:font-weight-asian="normal" style:font-weight-complex="normal"/>
    </style:style>
    <style:style style:name="T55" style:family="text">
      <style:text-properties style:text-underline-style="none" fo:font-weight="normal" officeooo:rsid="073f9978" style:font-weight-asian="normal" style:font-weight-complex="normal"/>
    </style:style>
    <style:style style:name="T56" style:family="text">
      <style:text-properties style:text-underline-style="none" fo:font-weight="normal" officeooo:rsid="075089dc" style:font-weight-asian="normal" style:font-weight-complex="normal"/>
    </style:style>
    <style:style style:name="T57" style:family="text">
      <style:text-properties style:text-underline-style="none" fo:font-weight="normal" officeooo:rsid="074157cf" style:font-weight-asian="normal" style:font-weight-complex="normal"/>
    </style:style>
    <style:style style:name="T58" style:family="text">
      <style:text-properties style:text-underline-style="none" fo:font-weight="normal" officeooo:rsid="07506b8b" style:font-weight-asian="normal" style:font-weight-complex="normal"/>
    </style:style>
    <style:style style:name="T59" style:family="text">
      <style:text-properties style:text-underline-style="none" fo:font-weight="normal" officeooo:rsid="0752dbaa" style:font-weight-asian="normal" style:font-weight-complex="normal"/>
    </style:style>
    <style:style style:name="T60" style:family="text">
      <style:text-properties style:text-underline-style="none" fo:font-weight="normal" officeooo:rsid="070354bb" style:font-weight-asian="normal" style:font-weight-complex="normal"/>
    </style:style>
    <style:style style:name="T61" style:family="text">
      <style:text-properties style:text-underline-style="none" fo:font-weight="normal" officeooo:rsid="0750af49" style:font-weight-asian="normal" style:font-weight-complex="normal"/>
    </style:style>
    <style:style style:name="T62" style:family="text">
      <style:text-properties style:text-underline-style="none" fo:font-weight="normal" officeooo:rsid="073f05e2" style:font-weight-asian="normal" style:font-weight-complex="normal"/>
    </style:style>
    <style:style style:name="T63" style:family="text">
      <style:text-properties style:text-underline-style="none" fo:font-weight="normal" officeooo:rsid="072fe643" style:font-weight-asian="normal" style:font-weight-complex="normal"/>
    </style:style>
    <style:style style:name="T64" style:family="text">
      <style:text-properties style:text-underline-style="none" fo:font-weight="normal" officeooo:rsid="075f52ad" style:font-weight-asian="normal" style:font-weight-complex="normal"/>
    </style:style>
    <style:style style:name="T65" style:family="text">
      <style:text-properties fo:font-weight="bold" officeooo:rsid="0727b851" style:font-weight-asian="bold" style:font-weight-complex="bold"/>
    </style:style>
    <style:style style:name="T66" style:family="text">
      <style:text-properties fo:font-weight="bold" officeooo:rsid="0751b244" style:font-weight-asian="bold" style:font-weight-complex="bold"/>
    </style:style>
    <style:style style:name="T67" style:family="text">
      <style:text-properties style:text-underline-style="none" fo:font-weight="normal" officeooo:rsid="072e3a5b" style:font-weight-asian="normal" style:font-weight-complex="normal"/>
    </style:style>
    <style:style style:name="T68" style:family="text">
      <style:text-properties style:text-underline-style="none" fo:font-weight="normal" officeooo:rsid="073e8664" style:font-weight-asian="normal" style:font-weight-complex="normal"/>
    </style:style>
    <style:style style:name="T69" style:family="text">
      <style:text-properties style:text-underline-style="none" fo:font-weight="normal" officeooo:rsid="072ef58c" style:font-weight-asian="normal" style:font-weight-complex="normal"/>
    </style:style>
    <style:style style:name="T70" style:family="text">
      <style:text-properties style:text-underline-style="none" fo:font-weight="normal" officeooo:rsid="07595ed2" style:font-weight-asian="normal" style:font-weight-complex="normal"/>
    </style:style>
    <style:style style:name="T71" style:family="text">
      <style:text-properties style:text-underline-style="none" fo:font-weight="normal" officeooo:rsid="0752d55c" style:font-weight-asian="normal" style:font-weight-complex="normal"/>
    </style:style>
    <style:style style:name="T72" style:family="text">
      <style:text-properties officeooo:rsid="0763b099"/>
    </style:style>
    <style:style style:name="T73" style:family="text">
      <style:text-properties officeooo:rsid="073f9978"/>
    </style:style>
    <style:style style:name="T74" style:family="text">
      <style:text-properties officeooo:rsid="07575600"/>
    </style:style>
    <style:style style:name="T75" style:family="text">
      <style:text-properties officeooo:rsid="065bc2d5"/>
    </style:style>
    <style:style style:name="T76" style:family="text">
      <style:text-properties officeooo:rsid="0757d733"/>
    </style:style>
    <style:style style:name="T77" style:family="text">
      <style:text-properties officeooo:rsid="078e0ef7"/>
    </style:style>
    <style:style style:name="T78" style:family="text">
      <style:text-properties officeooo:rsid="07b5f838"/>
    </style:style>
    <style:style style:name="T79" style:family="text">
      <style:text-properties officeooo:rsid="07b3e151"/>
    </style:style>
    <style:style style:name="T80" style:family="text">
      <style:text-properties fo:font-weight="normal" style:font-weight-asian="normal" style:font-weight-complex="normal"/>
    </style:style>
    <style:style style:name="T81" style:family="text">
      <style:text-properties style:text-underline-style="none" fo:font-weight="normal" style:font-weight-asian="normal" style:font-weight-complex="normal"/>
    </style:style>
    <style:style style:name="T82" style:family="text">
      <style:text-properties style:text-underline-style="none" fo:font-weight="normal" officeooo:rsid="07b3e151" style:font-weight-asian="normal" style:font-weight-complex="normal"/>
    </style:style>
    <style:style style:name="T83" style:family="text">
      <style:text-properties style:text-underline-style="none" fo:font-weight="normal" officeooo:rsid="078e0ef7" style:font-weight-asian="normal" style:font-weight-complex="normal"/>
    </style:style>
    <style:style style:name="T84" style:family="text">
      <style:text-properties style:text-underline-style="none" fo:font-weight="normal" officeooo:rsid="078b18e3" style:font-weight-asian="normal" style:font-weight-complex="normal"/>
    </style:style>
    <style:style style:name="T85" style:family="text">
      <style:text-properties style:text-underline-style="none" fo:font-weight="normal" officeooo:rsid="07910461" style:font-weight-asian="normal" style:font-weight-complex="normal"/>
    </style:style>
    <style:style style:name="T86" style:family="text">
      <style:text-properties style:text-underline-style="none" fo:font-weight="normal" officeooo:rsid="07914319" style:font-weight-asian="normal" style:font-weight-complex="normal"/>
    </style:style>
    <style:style style:name="T87" style:family="text">
      <style:text-properties style:text-underline-style="none" fo:font-weight="normal" officeooo:rsid="07b5acbb" style:font-weight-asian="normal" style:font-weight-complex="normal"/>
    </style:style>
    <style:style style:name="T88" style:family="text">
      <style:text-properties style:text-underline-style="none" fo:font-weight="normal" officeooo:rsid="078d12f2" style:font-weight-asian="normal" style:font-weight-complex="normal"/>
    </style:style>
    <style:style style:name="T89" style:family="text">
      <style:text-properties style:text-underline-style="none" fo:font-weight="normal" officeooo:rsid="078f12bc" style:font-weight-asian="normal" style:font-weight-complex="normal"/>
    </style:style>
    <style:style style:name="T90" style:family="text">
      <style:text-properties style:text-underline-style="none" fo:font-weight="normal" officeooo:rsid="07a1ef09" style:font-weight-asian="normal" style:font-weight-complex="normal"/>
    </style:style>
    <style:style style:name="T91" style:family="text">
      <style:text-properties style:text-underline-style="none" fo:font-weight="normal" officeooo:rsid="07a4fdfa" style:font-weight-asian="normal" style:font-weight-complex="normal"/>
    </style:style>
    <style:style style:name="T92" style:family="text">
      <style:text-properties style:text-underline-style="none" fo:font-weight="normal" officeooo:rsid="07a7f2d9" style:font-weight-asian="normal" style:font-weight-complex="normal"/>
    </style:style>
    <style:style style:name="T93" style:family="text">
      <style:text-properties style:text-underline-style="none" fo:font-weight="normal" officeooo:rsid="0794f3aa" style:font-weight-asian="normal" style:font-weight-complex="normal"/>
    </style:style>
    <style:style style:name="T94" style:family="text">
      <style:text-properties style:text-underline-style="none" fo:font-weight="normal" officeooo:rsid="07953ad2" style:font-weight-asian="normal" style:font-weight-complex="normal"/>
    </style:style>
    <style:style style:name="T95" style:family="text">
      <style:text-properties officeooo:rsid="07b7858f"/>
    </style:style>
    <style:style style:name="T96" style:family="text">
      <style:text-properties style:text-underline-style="none" fo:font-weight="normal" officeooo:rsid="07b88042" style:font-weight-asian="normal" style:font-weight-complex="normal"/>
    </style:style>
    <style:style style:name="T97" style:family="text">
      <style:text-properties style:text-underline-style="none" fo:font-weight="normal" officeooo:rsid="078ce6b2" style:font-weight-asian="normal" style:font-weight-complex="normal"/>
    </style:style>
    <style:style style:name="T98" style:family="text">
      <style:text-properties style:text-underline-style="none" fo:font-weight="normal" officeooo:rsid="07bf8d42" style:font-weight-asian="normal" style:font-weight-complex="normal"/>
    </style:style>
    <style:style style:name="T99" style:family="text">
      <style:text-properties officeooo:rsid="07953ad2"/>
    </style:style>
    <style:style style:name="T100" style:family="text">
      <style:text-properties fo:font-size="12pt" style:font-size-asian="12pt" style:font-size-complex="12pt"/>
    </style:style>
    <style:style style:name="T101" style:family="text">
      <style:text-properties style:text-underline-style="none" fo:font-weight="normal" officeooo:rsid="078894a0" style:font-weight-asian="normal" style:font-weight-complex="normal"/>
    </style:style>
    <style:style style:name="T102" style:family="text">
      <style:text-properties style:text-underline-style="none" fo:font-weight="normal" officeooo:rsid="07acd160" style:font-weight-asian="normal" style:font-weight-complex="normal"/>
    </style:style>
    <style:style style:name="T103" style:family="text">
      <style:text-properties style:text-underline-style="none" fo:font-weight="normal" officeooo:rsid="07ae7580" style:font-weight-asian="normal" style:font-weight-complex="normal"/>
    </style:style>
    <style:style style:name="T104" style:family="text">
      <style:text-properties fo:font-weight="normal" officeooo:rsid="078ae258" style:font-weight-asian="normal" style:font-weight-complex="normal"/>
    </style:style>
    <style:style style:name="T105" style:family="text">
      <style:text-properties officeooo:rsid="078ae258"/>
    </style:style>
    <style:style style:name="T106" style:family="text">
      <style:text-properties style:text-underline-style="none" officeooo:rsid="07aa59dc"/>
    </style:style>
    <style:style style:name="T107" style:family="text">
      <style:text-properties style:text-underline-style="none" fo:font-weight="normal" officeooo:rsid="0796e22a" style:font-weight-asian="normal" style:font-weight-complex="normal"/>
    </style:style>
    <style:style style:name="T108" style:family="text">
      <style:text-properties style:text-underline-style="none" fo:font-weight="normal" officeooo:rsid="07aafce9" style:font-weight-asian="normal" style:font-weight-complex="normal"/>
    </style:style>
    <style:style style:name="T109" style:family="text">
      <style:text-properties style:text-underline-style="none" fo:font-weight="normal" officeooo:rsid="0789b44b" style:font-weight-asian="normal" style:font-weight-complex="normal"/>
    </style:style>
    <style:style style:name="T110" style:family="text">
      <style:text-properties style:text-underline-style="none" fo:font-weight="normal" officeooo:rsid="078ae258" style:font-weight-asian="normal" style:font-weight-complex="normal"/>
    </style:style>
    <style:style style:name="T111" style:family="text">
      <style:text-properties style:text-underline-style="none" fo:font-weight="normal" officeooo:rsid="07985065" style:font-weight-asian="normal" style:font-weight-complex="normal"/>
    </style:style>
    <style:style style:name="T112" style:family="text">
      <style:text-properties style:text-underline-style="none" fo:font-weight="normal" officeooo:rsid="079a294c" style:font-weight-asian="normal" style:font-weight-complex="normal"/>
    </style:style>
    <style:style style:name="T113" style:family="text">
      <style:text-properties style:text-underline-style="none" officeooo:rsid="0796e22a"/>
    </style:style>
    <style:style style:name="T114" style:family="text">
      <style:text-properties style:text-underline-style="none" fo:font-weight="normal" officeooo:rsid="0797698e" style:font-weight-asian="normal" style:font-weight-complex="normal"/>
    </style:style>
    <style:style style:name="T115" style:family="text">
      <style:text-properties style:text-underline-style="none" fo:font-weight="normal" officeooo:rsid="079b3ab9" style:font-weight-asian="normal" style:font-weight-complex="normal"/>
    </style:style>
    <style:style style:name="T116" style:family="text">
      <style:text-properties style:text-underline-style="none" fo:font-weight="normal" officeooo:rsid="0796fad0" style:font-weight-asian="normal" style:font-weight-complex="normal"/>
    </style:style>
    <style:style style:name="T117" style:family="text">
      <style:text-properties fo:font-weight="normal" officeooo:rsid="07985065" style:font-weight-asian="normal" style:font-weight-complex="normal"/>
    </style:style>
    <style:style style:name="T118" style:family="text">
      <style:text-properties style:text-underline-style="none" fo:font-weight="normal" officeooo:rsid="0799a217" style:font-weight-asian="normal" style:font-weight-complex="normal"/>
    </style:style>
    <style:style style:name="T119" style:family="text">
      <style:text-properties officeooo:rsid="079eb779"/>
    </style:style>
    <style:style style:name="T120" style:family="text">
      <style:text-properties officeooo:rsid="079e933b"/>
    </style:style>
    <style:style style:name="T121" style:family="text">
      <style:text-properties officeooo:rsid="07b26e0c"/>
    </style:style>
    <style:style style:name="T122" style:family="text">
      <style:text-properties officeooo:rsid="07b12a01"/>
    </style:style>
    <style:style style:name="T123" style:family="text">
      <style:text-properties fo:color="#808080" loext:opacity="100%" officeooo:rsid="079e933b"/>
    </style:style>
    <style:style style:name="T124" style:family="text">
      <style:text-properties fo:color="#808080" loext:opacity="100%" officeooo:rsid="07a8165d"/>
    </style:style>
    <style:style style:name="T125" style:family="text">
      <style:text-properties fo:color="#808080" loext:opacity="100%"/>
    </style:style>
    <style:style style:name="T126" style:family="text">
      <style:text-properties fo:color="#000000" loext:opacity="100%" officeooo:rsid="079e933b"/>
    </style:style>
    <style:style style:name="T127" style:family="text">
      <style:text-properties fo:color="#000000" loext:opacity="100%" officeooo:rsid="07b26e0c"/>
    </style:style>
    <style:style style:name="T128" style:family="text">
      <style:text-properties fo:color="#000000" loext:opacity="100%" officeooo:rsid="07a08b58"/>
    </style:style>
    <style:style style:name="T129" style:family="text">
      <style:text-properties fo:color="#000000" loext:opacity="100%" officeooo:rsid="07a8165d"/>
    </style:style>
    <style:style style:name="T130" style:family="text">
      <style:text-properties fo:color="#000000" loext:opacity="100%" officeooo:rsid="079eb779"/>
    </style:style>
    <style:style style:name="T131" style:family="text">
      <style:text-properties fo:color="#000000" loext:opacity="100%" officeooo:rsid="07a7f2d9"/>
    </style:style>
    <style:style style:name="T132" style:family="text">
      <style:text-properties fo:font-size="14pt" style:text-underline-style="none" fo:font-weight="normal" officeooo:rsid="065bc2d5" style:font-size-asian="14pt" style:font-weight-asian="normal" style:font-size-complex="14pt" style:font-weight-complex="normal"/>
    </style:style>
    <style:style style:name="T133" style:family="text">
      <style:text-properties style:text-underline-style="none" fo:font-weight="normal" officeooo:rsid="06351933" style:font-weight-asian="normal" style:font-weight-complex="normal"/>
    </style:style>
    <style:style style:name="T134" style:family="text">
      <style:text-properties style:text-underline-style="none" fo:font-weight="normal" officeooo:rsid="072b3994" style:font-weight-asian="normal" style:font-weight-complex="normal"/>
    </style:style>
    <style:style style:name="T135" style:family="text">
      <style:text-properties style:text-underline-style="none" fo:font-weight="normal" officeooo:rsid="06351933" style:font-name-asian="Calibri" style:font-weight-asian="normal" style:font-name-complex="Calibri" style:font-weight-complex="normal"/>
    </style:style>
    <style:style style:name="T136" style:family="text">
      <style:text-properties fo:font-size="14pt" style:text-underline-style="none" fo:font-weight="normal" officeooo:rsid="072b3994" style:font-size-asian="14pt" style:font-weight-asian="normal" style:font-size-complex="14pt" style:font-weight-complex="normal"/>
    </style:style>
    <style:style style:name="T137" style:family="text">
      <style:text-properties fo:font-size="14pt" style:text-underline-style="none" officeooo:rsid="065bc2d5" style:font-size-asian="14pt" style:font-size-complex="14pt"/>
    </style:style>
    <style:style style:name="T138" style:family="text">
      <style:text-properties style:text-underline-style="none" officeooo:rsid="066860c5"/>
    </style:style>
    <style:style style:name="T139" style:family="text">
      <style:text-properties style:text-underline-style="none" fo:font-weight="normal" officeooo:rsid="066860c5" style:font-weight-asian="normal" style:font-weight-complex="normal"/>
    </style:style>
    <style:style style:name="T140" style:family="text">
      <style:text-properties style:text-underline-style="none" fo:font-weight="normal" officeooo:rsid="072a77c3" style:font-weight-asian="normal" style:font-weight-complex="normal"/>
    </style:style>
    <style:style style:name="T141" style:family="text">
      <style:text-properties style:text-underline-style="none" fo:font-weight="normal" officeooo:rsid="0667ec0d" style:font-weight-asian="normal" style:font-weight-complex="normal"/>
    </style:style>
    <style:style style:name="T142" style:family="text">
      <style:text-properties style:text-underline-style="none" fo:font-weight="normal" officeooo:rsid="0665fa54" style:font-weight-asian="normal" style:font-weight-complex="normal"/>
    </style:style>
    <style:style style:name="T143" style:family="text">
      <style:text-properties style:text-underline-style="none" officeooo:rsid="06378cfe"/>
    </style:style>
    <style:style style:name="T144" style:family="text">
      <style:text-properties style:text-underline-style="none" fo:font-weight="normal" officeooo:rsid="06378cfe" style:font-weight-asian="normal" style:font-weight-complex="normal"/>
    </style:style>
    <style:style style:name="T145" style:family="text">
      <style:text-properties style:text-underline-style="none" officeooo:rsid="069bb595"/>
    </style:style>
    <style:style style:name="T146" style:family="text">
      <style:text-properties style:text-underline-style="none" fo:font-weight="normal" officeooo:rsid="069bb595" style:font-weight-asian="normal" style:font-weight-complex="normal"/>
    </style:style>
    <style:style style:name="T147" style:family="text">
      <style:text-properties style:text-underline-style="none" officeooo:rsid="069d1327"/>
    </style:style>
    <style:style style:name="T148" style:family="text">
      <style:text-properties style:text-underline-style="none" fo:font-weight="normal" officeooo:rsid="069d1327" style:font-weight-asian="normal" style:font-weight-complex="normal"/>
    </style:style>
    <style:style style:name="T149" style:family="text">
      <style:text-properties style:text-underline-style="none" fo:font-weight="normal" officeooo:rsid="06694287" style:font-weight-asian="normal" style:font-weight-complex="normal"/>
    </style:style>
    <style:style style:name="T150" style:family="text">
      <style:text-properties style:text-underline-style="none" fo:font-weight="normal" officeooo:rsid="0635d0f9" style:font-weight-asian="normal" style:font-weight-complex="normal"/>
    </style:style>
    <style:style style:name="T151" style:family="text">
      <style:text-properties style:text-underline-style="none" officeooo:rsid="0635d0f9"/>
    </style:style>
    <style:style style:name="T152" style:family="text">
      <style:text-properties style:text-underline-style="none" fo:font-weight="normal" officeooo:rsid="072cd2f2" style:font-weight-asian="normal" style:font-weight-complex="normal"/>
    </style:style>
    <style:style style:name="T153" style:family="text">
      <style:text-properties style:text-underline-style="none" officeooo:rsid="066bf843"/>
    </style:style>
    <style:style style:name="T154" style:family="text">
      <style:text-properties style:text-underline-style="none" fo:font-weight="normal" officeooo:rsid="066b22da" style:font-weight-asian="normal" style:font-weight-complex="normal"/>
    </style:style>
    <style:style style:name="T155" style:family="text">
      <style:text-properties style:text-underline-style="none" fo:font-weight="normal" officeooo:rsid="066bf843" style:font-weight-asian="normal" style:font-weight-complex="normal"/>
    </style:style>
    <style:style style:name="T156" style:family="text">
      <style:text-properties style:text-underline-style="none" officeooo:rsid="068ad7b3"/>
    </style:style>
    <style:style style:name="T157" style:family="text">
      <style:text-properties style:text-underline-style="none" fo:font-weight="normal" officeooo:rsid="068ad7b3" style:font-weight-asian="normal" style:font-weight-complex="normal"/>
    </style:style>
    <style:style style:name="T158" style:family="text">
      <style:text-properties style:text-underline-style="none" fo:font-weight="normal" officeooo:rsid="068da797" style:font-weight-asian="normal" style:font-weight-complex="normal"/>
    </style:style>
    <style:style style:name="T159" style:family="text">
      <style:text-properties style:text-underline-style="none" officeooo:rsid="068d0d48"/>
    </style:style>
    <style:style style:name="T160" style:family="text">
      <style:text-properties style:text-underline-style="none" fo:font-weight="normal" officeooo:rsid="068d0d48" style:font-weight-asian="normal" style:font-weight-complex="normal"/>
    </style:style>
    <style:style style:name="T161" style:family="text">
      <style:text-properties style:text-underline-style="none" officeooo:rsid="0676658b"/>
    </style:style>
    <style:style style:name="T162" style:family="text">
      <style:text-properties style:text-underline-style="none" fo:font-weight="normal" officeooo:rsid="0676658b" style:font-weight-asian="normal" style:font-weight-complex="normal"/>
    </style:style>
    <style:style style:name="T163" style:family="text">
      <style:text-properties style:text-underline-style="none" fo:font-weight="normal" officeooo:rsid="06b084e5" style:font-weight-asian="normal" style:font-weight-complex="normal"/>
    </style:style>
    <style:style style:name="T164" style:family="text">
      <style:text-properties style:text-underline-style="none" fo:font-weight="normal" officeooo:rsid="067405d7" style:font-weight-asian="normal" style:font-weight-complex="normal"/>
    </style:style>
    <style:style style:name="T165" style:family="text">
      <style:text-properties style:text-underline-style="none" fo:font-weight="normal" officeooo:rsid="06a8a1ee" style:font-weight-asian="normal" style:font-weight-complex="normal"/>
    </style:style>
    <style:style style:name="T166" style:family="text">
      <style:text-properties style:text-underline-style="none" officeooo:rsid="066ee345"/>
    </style:style>
    <style:style style:name="T167" style:family="text">
      <style:text-properties style:text-underline-style="none" fo:font-weight="normal" officeooo:rsid="066d8cbc" style:font-weight-asian="normal" style:font-weight-complex="normal"/>
    </style:style>
    <style:style style:name="T168" style:family="text">
      <style:text-properties style:text-underline-style="none" fo:font-weight="normal" officeooo:rsid="06ae1225" style:font-weight-asian="normal" style:font-weight-complex="normal"/>
    </style:style>
    <style:style style:name="T169" style:family="text">
      <style:text-properties style:text-underline-style="none" fo:font-weight="normal" officeooo:rsid="066ee345" style:font-weight-asian="normal" style:font-weight-complex="normal"/>
    </style:style>
    <style:style style:name="T170" style:family="text">
      <style:text-properties style:text-underline-style="none" fo:font-weight="normal" officeooo:rsid="06b38235" style:font-weight-asian="normal" style:font-weight-complex="normal"/>
    </style:style>
    <style:style style:name="T171" style:family="text">
      <style:text-properties style:text-underline-style="none" officeooo:rsid="066f49af"/>
    </style:style>
    <style:style style:name="T172" style:family="text">
      <style:text-properties style:text-underline-style="none" fo:font-weight="normal" officeooo:rsid="066f49af" style:font-weight-asian="normal" style:font-weight-complex="normal"/>
    </style:style>
    <style:style style:name="T173" style:family="text">
      <style:text-properties style:text-underline-style="none" fo:font-weight="normal" officeooo:rsid="06a5b96b" style:font-weight-asian="normal" style:font-weight-complex="normal"/>
    </style:style>
    <style:style style:name="T174" style:family="text">
      <style:text-properties style:text-underline-style="none" fo:font-weight="normal" officeooo:rsid="06a6544a" style:font-weight-asian="normal" style:font-weight-complex="normal"/>
    </style:style>
    <style:style style:name="T175" style:family="text">
      <style:text-properties style:text-underline-style="none" fo:font-weight="normal" officeooo:rsid="06b24f27" style:font-weight-asian="normal" style:font-weight-complex="normal"/>
    </style:style>
    <style:style style:name="T176" style:family="text">
      <style:text-properties style:text-underline-style="none" officeooo:rsid="06a6544a"/>
    </style:style>
    <style:style style:name="T177" style:family="text">
      <style:text-properties style:text-underline-style="none" officeooo:rsid="06a5b96b"/>
    </style:style>
    <style:style style:name="T178" style:family="text">
      <style:text-properties style:font-name="Calibri" style:text-underline-style="none" fo:font-weight="normal" officeooo:rsid="06a6544a" style:font-name-asian="Calibri" style:font-weight-asian="normal" style:font-name-complex="Calibri" style:font-weight-complex="normal"/>
    </style:style>
    <style:style style:name="T179" style:family="text">
      <style:text-properties style:font-name="Calibri" style:text-underline-style="none" fo:font-weight="normal" officeooo:rsid="06a6544a" style:font-name-asian="NSimSun" style:font-weight-asian="normal" style:font-name-complex="Lucida Sans1" style:font-weight-complex="normal"/>
    </style:style>
    <style:style style:name="T180" style:family="text">
      <style:text-properties style:text-underline-style="none" fo:font-weight="normal" officeooo:rsid="067faf08" style:font-weight-asian="normal" style:font-weight-complex="normal"/>
    </style:style>
    <style:style style:name="T181" style:family="text">
      <style:text-properties style:text-underline-style="none" fo:font-weight="normal" officeooo:rsid="06937a70" style:font-weight-asian="normal" style:font-weight-complex="normal"/>
    </style:style>
    <style:style style:name="T182" style:family="text">
      <style:text-properties style:text-underline-style="none" fo:font-weight="normal" officeooo:rsid="067fc37d" style:font-weight-asian="normal" style:font-weight-complex="normal"/>
    </style:style>
    <style:style style:name="T183" style:family="text">
      <style:text-properties style:text-underline-style="none" fo:font-weight="normal" officeooo:rsid="06b4d5d9" style:font-weight-asian="normal" style:font-weight-complex="normal"/>
    </style:style>
    <style:style style:name="T184" style:family="text">
      <style:text-properties style:text-underline-style="none" officeooo:rsid="06706419"/>
    </style:style>
    <style:style style:name="T185" style:family="text">
      <style:text-properties style:text-underline-style="none" fo:font-weight="normal" officeooo:rsid="06720fb3" style:font-weight-asian="normal" style:font-weight-complex="normal"/>
    </style:style>
    <style:style style:name="T186" style:family="text">
      <style:text-properties style:text-underline-style="none" fo:font-weight="normal" officeooo:rsid="06706419" style:font-weight-asian="normal" style:font-weight-complex="normal"/>
    </style:style>
    <style:style style:name="T187" style:family="text">
      <style:text-properties style:text-underline-style="none" officeooo:rsid="067405d7"/>
    </style:style>
    <style:style style:name="T188" style:family="text">
      <style:text-properties style:text-underline-style="none" officeooo:rsid="067831dd"/>
    </style:style>
    <style:style style:name="T189" style:family="text">
      <style:text-properties style:text-underline-style="none" fo:font-weight="normal" officeooo:rsid="067831dd" style:font-weight-asian="normal" style:font-weight-complex="normal"/>
    </style:style>
    <style:style style:name="T190" style:family="text">
      <style:text-properties style:text-underline-style="none" fo:font-weight="normal" officeooo:rsid="067adf4a" style:font-weight-asian="normal" style:font-weight-complex="normal"/>
    </style:style>
    <style:style style:name="T191" style:family="text">
      <style:text-properties style:text-underline-style="none" fo:font-weight="normal" officeooo:rsid="06796b44" style:font-weight-asian="normal" style:font-weight-complex="normal"/>
    </style:style>
    <style:style style:name="T192" style:family="text">
      <style:text-properties style:text-underline-style="none" fo:font-weight="normal" officeooo:rsid="06789852" style:font-weight-asian="normal" style:font-weight-complex="normal"/>
    </style:style>
    <style:style style:name="T193" style:family="text">
      <style:text-properties style:text-underline-style="none" fo:font-weight="normal" officeooo:rsid="067c5565" style:font-weight-asian="normal" style:font-weight-complex="normal"/>
    </style:style>
    <style:style style:name="T194" style:family="text">
      <style:text-properties style:text-underline-style="none" officeooo:rsid="067c5565"/>
    </style:style>
    <style:style style:name="T195" style:family="text">
      <style:text-properties style:text-underline-style="none" fo:font-weight="normal" officeooo:rsid="067e4368" style:font-weight-asian="normal" style:font-weight-complex="normal"/>
    </style:style>
    <style:style style:name="T196" style:family="text">
      <style:text-properties style:text-underline-style="none" fo:font-weight="normal" officeooo:rsid="067ea79c" style:font-weight-asian="normal" style:font-weight-complex="normal"/>
    </style:style>
    <style:style style:name="T197" style:family="text">
      <style:text-properties style:text-underline-style="none" officeooo:rsid="067ea79c"/>
    </style:style>
    <style:style style:name="T198" style:family="text">
      <style:text-properties style:text-underline-style="none" officeooo:rsid="06751a48"/>
    </style:style>
    <style:style style:name="T199" style:family="text">
      <style:text-properties style:text-underline-style="none" fo:font-weight="normal" officeooo:rsid="06751a48" style:font-weight-asian="normal" style:font-weight-complex="normal"/>
    </style:style>
    <style:style style:name="T200" style:family="text">
      <style:text-properties style:text-underline-style="none" fo:font-weight="normal" officeooo:rsid="06b65db3" style:font-weight-asian="normal" style:font-weight-complex="normal"/>
    </style:style>
    <style:style style:name="T201" style:family="text">
      <style:text-properties style:text-underline-style="none" fo:font-weight="normal" officeooo:rsid="06b25373" style:font-weight-asian="normal" style:font-weight-complex="normal"/>
    </style:style>
    <style:style style:name="T202" style:family="text">
      <style:text-properties style:text-underline-style="none" fo:font-weight="normal" officeooo:rsid="0682bfc7" style:font-weight-asian="normal" style:font-weight-complex="normal"/>
    </style:style>
    <style:style style:name="T203" style:family="text">
      <style:text-properties style:text-underline-style="none" officeooo:rsid="0680c04f"/>
    </style:style>
    <style:style style:name="T204" style:family="text">
      <style:text-properties style:text-underline-style="none" fo:font-weight="normal" officeooo:rsid="0680c04f" style:font-weight-asian="normal" style:font-weight-complex="normal"/>
    </style:style>
    <style:style style:name="T205" style:family="text">
      <style:text-properties style:text-underline-style="none" officeooo:rsid="068378de"/>
    </style:style>
    <style:style style:name="T206" style:family="text">
      <style:text-properties style:text-underline-style="none" fo:font-weight="normal" officeooo:rsid="068378de" style:font-weight-asian="normal" style:font-weight-complex="normal"/>
    </style:style>
    <style:style style:name="T207" style:family="text">
      <style:text-properties style:text-underline-style="none" fo:font-weight="normal" officeooo:rsid="06b70edd" style:font-weight-asian="normal" style:font-weight-complex="normal"/>
    </style:style>
    <style:style style:name="T208" style:family="text">
      <style:text-properties style:text-underline-style="none" officeooo:rsid="06b7c46e"/>
    </style:style>
    <style:style style:name="T209" style:family="text">
      <style:text-properties style:text-underline-style="none" fo:font-weight="normal" officeooo:rsid="06b7c46e" style:font-weight-asian="normal" style:font-weight-complex="normal"/>
    </style:style>
    <style:style style:name="T210" style:family="text">
      <style:text-properties style:text-underline-style="none" fo:font-weight="normal" officeooo:rsid="06b8a16f" style:font-weight-asian="normal" style:font-weight-complex="normal"/>
    </style:style>
    <style:style style:name="T211" style:family="text">
      <style:text-properties style:text-underline-style="none" officeooo:rsid="06849d92"/>
    </style:style>
    <style:style style:name="T212" style:family="text">
      <style:text-properties style:text-underline-style="none" fo:font-weight="normal" officeooo:rsid="06849d92" style:font-weight-asian="normal" style:font-weight-complex="normal"/>
    </style:style>
    <style:style style:name="T213" style:family="text">
      <style:text-properties fo:color="#000000" loext:opacity="100%" style:text-underline-style="none" officeooo:rsid="0694b76d"/>
    </style:style>
    <style:style style:name="T214" style:family="text">
      <style:text-properties fo:color="#000000" loext:opacity="100%" style:text-underline-style="none" fo:font-weight="normal" officeooo:rsid="0694b76d" style:font-weight-asian="normal" style:font-weight-complex="normal"/>
    </style:style>
    <style:style style:name="T215" style:family="text">
      <style:text-properties fo:color="#000000" loext:opacity="100%" style:text-underline-style="none" fo:font-weight="normal" officeooo:rsid="069498c7" style:font-weight-asian="normal" style:font-weight-complex="normal"/>
    </style:style>
    <style:style style:name="T216" style:family="text">
      <style:text-properties fo:color="#000000" loext:opacity="100%" style:text-underline-style="none" fo:font-weight="normal" officeooo:rsid="06975749" style:font-weight-asian="normal" style:font-weight-complex="normal"/>
    </style:style>
    <style:style style:name="T217" style:family="text">
      <style:text-properties fo:color="#000000" loext:opacity="100%" style:text-underline-style="none" fo:font-weight="normal" officeooo:rsid="06963c1b" style:font-weight-asian="normal" style:font-weight-complex="normal"/>
    </style:style>
    <style:style style:name="T218" style:family="text">
      <style:text-properties fo:color="#000000" loext:opacity="100%" style:text-underline-style="none" fo:font-weight="normal" officeooo:rsid="079e933b" style:font-weight-asian="normal" style:font-weight-complex="normal"/>
    </style:style>
    <style:style style:name="T219" style:family="text">
      <style:text-properties fo:color="#000000" loext:opacity="100%" style:text-underline-style="none" officeooo:rsid="06963c1b"/>
    </style:style>
    <style:style style:name="T220" style:family="text">
      <style:text-properties fo:color="#000000" loext:opacity="100%" style:text-underline-style="none" officeooo:rsid="06bf4adf"/>
    </style:style>
    <style:style style:name="T221" style:family="text">
      <style:text-properties fo:color="#000000" loext:opacity="100%" style:text-underline-style="none" fo:font-weight="normal" officeooo:rsid="06bec7a6" style:font-weight-asian="normal" style:font-weight-complex="normal"/>
    </style:style>
    <style:style style:name="T222" style:family="text">
      <style:text-properties fo:color="#c9211e" loext:opacity="100%" style:text-underline-style="none" officeooo:rsid="0694b76d"/>
    </style:style>
    <style:style style:name="T223" style:family="text">
      <style:text-properties style:text-underline-style="none" fo:font-weight="normal" officeooo:rsid="06975749" style:font-weight-asian="normal" style:font-weight-complex="normal"/>
    </style:style>
    <style:style style:name="T224" style:family="text">
      <style:text-properties style:text-underline-style="none" fo:font-weight="normal" officeooo:rsid="0688db88" style:font-weight-asian="normal" style:font-weight-complex="normal"/>
    </style:style>
    <style:style style:name="T225" style:family="text">
      <style:text-properties style:text-underline-style="none" officeooo:rsid="06bcb230"/>
    </style:style>
    <style:style style:name="T226" style:family="text">
      <style:text-properties style:text-underline-style="none" fo:font-weight="normal" officeooo:rsid="06bcb230" style:font-weight-asian="normal" style:font-weight-complex="normal"/>
    </style:style>
    <style:style style:name="T227" style:family="text">
      <style:text-properties style:text-underline-style="none" fo:font-weight="normal" officeooo:rsid="072d1229" style:font-weight-asian="normal" style:font-weight-complex="normal"/>
    </style:style>
    <style:style style:name="T228" style:family="text">
      <style:text-properties style:font-name="Calibri" style:text-underline-style="none" fo:font-weight="normal" officeooo:rsid="06bd91fb" style:font-name-asian="Calibri" style:font-weight-asian="normal" style:font-name-complex="Calibri" style:font-weight-complex="normal"/>
    </style:style>
    <style:style style:name="T229" style:family="text">
      <style:text-properties style:font-name="Calibri" style:text-underline-style="none" fo:font-weight="normal" officeooo:rsid="06bcb230" style:font-name-asian="Calibri" style:font-weight-asian="normal" style:font-name-complex="Calibri" style:font-weight-complex="normal"/>
    </style:style>
    <style:style style:name="T230" style:family="text">
      <style:text-properties style:font-name="Calibri" style:text-underline-style="none" fo:font-weight="normal" officeooo:rsid="06c17242" style:font-name-asian="Calibri" style:font-weight-asian="normal" style:font-name-complex="Calibri" style:font-weight-complex="normal"/>
    </style:style>
    <style:style style:name="T231" style:family="text">
      <style:text-properties style:text-underline-style="none" fo:font-weight="normal" officeooo:rsid="06bcb230" style:font-name-asian="Calibri" style:font-weight-asian="normal" style:font-name-complex="Calibri" style:font-weight-complex="normal"/>
    </style:style>
    <style:style style:name="T232" style:family="text">
      <style:text-properties style:text-underline-style="none" fo:font-weight="normal" officeooo:rsid="06bd91fb" style:font-name-asian="Calibri" style:font-weight-asian="normal" style:font-name-complex="Calibri" style:font-weight-complex="normal"/>
    </style:style>
    <style:style style:name="T233" style:family="text">
      <style:text-properties style:text-underline-style="none" fo:font-weight="normal" officeooo:rsid="06c17242" style:font-name-asian="Calibri" style:font-weight-asian="normal" style:font-name-complex="Calibri" style:font-weight-complex="normal"/>
    </style:style>
    <style:style style:name="T234" style:family="text">
      <style:text-properties fo:color="#000000" loext:opacity="100%" style:font-name="Calibri" style:text-underline-style="none" officeooo:rsid="06c17242" style:font-name-asian="Calibri" style:font-name-complex="Calibri"/>
    </style:style>
    <style:style style:name="T235" style:family="text">
      <style:text-properties fo:color="#000000" loext:opacity="100%" style:font-name="Calibri" style:text-underline-style="none" officeooo:rsid="06c32fea" style:font-name-asian="Calibri" style:font-name-complex="Calibri"/>
    </style:style>
    <style:style style:name="T236" style:family="text">
      <style:text-properties fo:color="#000000" loext:opacity="100%" style:font-name="Calibri" style:text-underline-style="none" fo:font-weight="normal" officeooo:rsid="06c32fea" style:font-name-asian="Calibri" style:font-weight-asian="normal" style:font-name-complex="Calibri" style:font-weight-complex="normal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Traveller R<text:span text:style-name="T1">aumkampf.odt<text:tab/><text:tab/><text:tab/><text:tab/><text:tab/><text:tab/><text:tab/><text:tab/><text:tab/><text:tab/><text:tab/><text:tab/><text:tab/><text:tab/>202</text:span><text:span text:style-name="T2">6</text:span><text:span text:style-name="T1">-</text:span><text:span text:style-name="T2">09</text:span><text:span text:style-name="T1">-0</text:span><text:span text:style-name="T2">8</text:span></text:p>
      <text:p text:style-name="P2">INI<text:tab/><text:tab/><text:tab/>:= DEX oder INT<text:tab/>INI+w6 für überraschen; INI-w6 für überrascht werden<text:line-break/><text:tab/><text:tab/><text:tab/><text:span text:style-name="T3">falls </text:span>nicht überrascht: <text:span text:style-name="T4">Taktik</text:span><text:span text:style-name="T5">-Check </text:span><text:span text:style-name="T6">von Anführer </text:span><text:span text:style-name="T5">gibt </text:span><text:span text:style-name="T7">INI-</text:span><text:span text:style-name="T5">Bonus/Malus für Seite<text:line-break/></text:span><text:span text:style-name="T8"><text:tab/><text:tab/><text:tab/></text:span><text:span text:style-name="T9">jede Runde neu bestimmen nachdem evtl. Taktik-Wurf<text:line-break/><text:tab/><text:tab/><text:tab/></text:span><text:span text:style-name="T10">Reaktionen sind Aktionen</text:span><text:span text:style-name="T8"><text:line-break/></text:span>Kampfrunde<text:tab/>:= 6 Minuten <text:span text:style-name="T3">für Raumkampf (6 Sekunden </text:span><text:span text:style-name="T11">bei Nahkampf im Raum oder </text:span><text:span text:style-name="T3">sonst)</text:span></text:p>
      <text:p text:style-name="P3">jeder SC übernimmt Rolle: <text:span text:style-name="T12">Kommandant, Pilot, Schütze, Ingenieur, Sensoren</text:span></text:p>
      <text:p text:style-name="P4">Kommandant kann <text:span text:style-name="T12">Anführen</text:span>-Wurf machen: <text:span text:style-name="T13">Bonus/Malus für </text:span>alle Würfe seiner <text:span text:style-name="T13">Seite</text:span></text:p>
      <text:p text:style-name="P5">1. Manöver:<text:tab/>in INI Reihenfolge je nach Schub bewegen<text:line-break/>2. Angriff:<text:tab/>in INI Reihenfolge feuern oder entern<text:line-break/>3. Aktionen:<text:tab/>in INI Reihenfolge reparieren, springen, Beiboot aussetzen</text:p>
      <text:p text:style-name="P5"><text:span text:style-name="T14">Entfernungen<text:tab/><text:tab/><text:tab/><text:tab/><text:tab/><text:tab/></text:span><text:span text:style-name="T15">Schub</text:span><text:span text:style-name="T16"><text:tab/></text:span><text:span text:style-name="T17">Treff.<text:tab/>Klein<text:tab/>Rak-Rnd.<text:tab/></text:span><text:span text:style-name="T18"><text:tab/><text:tab/><text:tab/><text:tab/></text:span><text:span text:style-name="T14"><text:tab/><text:tab/><text:line-break/></text:span><text:span text:style-name="T19">benachbart<text:tab/>&lt;1 km<text:tab/><text:tab/><text:tab/><text:tab/></text:span><text:span text:style-name="T20">1<text:tab/><text:tab/><text:tab/></text:span><text:span text:style-name="T21">x</text:span><text:span text:style-name="T20"><text:tab/></text:span><text:span text:style-name="T22">Sand-Reichweite</text:span><text:span text:style-name="T19"><text:line-break/>nah<text:tab/><text:tab/><text:tab/>1<text:tab/><text:tab/>-10 km<text:tab/><text:tab/></text:span><text:span text:style-name="T20">1<text:tab/><text:tab/>-</text:span><text:span text:style-name="T21">2</text:span><text:span text:style-name="T20"><text:tab/></text:span><text:span text:style-name="T23">0</text:span><text:span text:style-name="T20"><text:tab/></text:span><text:span text:style-name="T24">Kurvenkampf </text:span><text:span text:style-name="T25">(-6/-</text:span><text:span text:style-name="T26">2</text:span><text:span text:style-name="T25">)</text:span><text:span text:style-name="T19"><text:line-break/>kurz<text:tab/><text:tab/><text:tab/>10<text:tab/><text:tab/>-1.250 km<text:tab/></text:span><text:span text:style-name="T20">2<text:tab/></text:span><text:span text:style-name="T21">+1</text:span><text:span text:style-name="T20"><text:tab/>-</text:span><text:span text:style-name="T21">2</text:span><text:span text:style-name="T20"><text:tab/></text:span><text:span text:style-name="T23">0</text:span><text:span text:style-name="T20"><text:tab/></text:span><text:span text:style-name="T24">z.B. beide im Orbit</text:span><text:span text:style-name="T19"><text:line-break/></text:span><text:span text:style-name="T27">mittel</text:span><text:span text:style-name="T19"><text:tab/><text:tab/>1.250<text:tab/>-10.000 km<text:tab/></text:span><text:span text:style-name="T20">5</text:span><text:span text:style-name="T19"><text:tab/><text:tab/><text:tab/></text:span><text:span text:style-name="T21">1</text:span><text:span text:style-name="T19"><text:tab/></text:span><text:span text:style-name="T28">Orbit/Boden, </text:span><text:span text:style-name="T22">Beam-</text:span><text:span text:style-name="T29">Reichweite</text:span><text:span text:style-name="T19"><text:line-break/>weit<text:tab/><text:tab/><text:tab/>10.000<text:tab/>-25.000 km<text:tab/></text:span><text:span text:style-name="T20">10</text:span><text:span text:style-name="T19"><text:tab/>-</text:span><text:span text:style-name="T21">2</text:span><text:span text:style-name="T19"><text:tab/><text:tab/></text:span><text:span text:style-name="T21">1</text:span><text:span text:style-name="T19"><text:tab/></text:span><text:span text:style-name="T22">Puls-</text:span><text:span text:style-name="T29">Reichweite</text:span><text:span text:style-name="T19"><text:line-break/>sehr weit<text:tab/><text:tab/>25.000<text:tab/>-50.000 km<text:tab/></text:span><text:span text:style-name="T20">25</text:span><text:span text:style-name="T19"><text:tab/>-</text:span><text:span text:style-name="T21">4</text:span><text:span text:style-name="T19"><text:tab/><text:tab/></text:span><text:span text:style-name="T21">4</text:span><text:span text:style-name="T19"><text:tab/></text:span><text:span text:style-name="T28">Sprunggrenze</text:span><text:span text:style-name="T30"> </text:span><text:span text:style-name="T31">(100</text:span><text:span text:style-name="T32">x</text:span><text:span text:style-name="T31">)</text:span><text:span text:style-name="T28">, </text:span><text:span text:style-name="T29">normale Ortung</text:span><text:span text:style-name="T19"><text:line-break/>entfernt<text:tab/><text:tab/>&gt;50.000 km<text:tab/><text:tab/><text:tab/></text:span><text:span text:style-name="T20">50</text:span><text:span text:style-name="T19"><text:tab/>-</text:span><text:span text:style-name="T21">6</text:span><text:span text:style-name="T19"><text:tab/><text:tab/></text:span><text:span text:style-name="T21">10</text:span><text:span text:style-name="T19"><text:tab/></text:span><text:span text:style-name="T29">frühe Ortung</text:span></text:p>
      <text:p text:style-name="P6"><text:span text:style-name="T33">Reisezeiten<text:tab/><text:tab/><text:tab/><text:tab/><text:tab/><text:tab/><text:tab/><text:tab/><text:tab/><text:line-break/></text:span>Orbit – Oberfläche<text:tab/><text:tab/>10.000 km<text:tab/>30 Minuten<text:line-break/>Geosynchron<text:tab/><text:tab/><text:tab/>400.000 km<text:tab/>3 Stunden<text:line-break/>Nachbarplanet<text:tab/><text:tab/>45M km<text:tab/><text:tab/>30 Stunden<text:line-break/>Gasgigant nah<text:tab/><text:tab/>600M km<text:tab/>6 Tage<text:line-break/>Gasgigant fern<text:tab/><text:tab/>900M km<text:tab/>8 Tage</text:p>
      <text:p text:style-name="P7"><text:span text:style-name="T12">Kommandant<text:tab/></text:span><text:tab/>Taktik <text:span text:style-name="T34">(INI)</text:span> <text:span text:style-name="T35">| </text:span>Anführer <text:span text:style-name="T34">(Bonus/Malus)</text:span><text:line-break/><text:span text:style-name="T12">Pilot</text:span><text:tab/><text:tab/><text:tab/>Manöver/Ausweichen <text:span text:style-name="T36">(</text:span><text:span text:style-name="T20">Schub</text:span><text:span text:style-name="T36"> verteilen), </text:span><text:span text:style-name="T37">andocken, zielen (festmontiert),<text:line-break/><text:tab/><text:tab/><text:tab/><text:tab/></text:span><text:span text:style-name="T38">Astrogation Notsprung (-2)</text:span><text:line-break/><text:span text:style-name="T12">Schütze</text:span><text:tab/><text:tab/><text:tab/>Geschütze <text:span text:style-name="T39">(Schiff oder Raketen-Salvo)</text:span>, <text:span text:style-name="T35">Sand,</text:span> Raketen<text:line-break/><text:span text:style-name="T12">Ingenieur</text:span><text:tab/><text:tab/>Reaktor/<text:span text:style-name="T40">Triebwerk überladen (-2 je Wiederholung)</text:span>,<text:line-break/><text:tab/><text:tab/><text:tab/><text:tab/>Sprungtriebwerk <text:span text:style-name="T38">Notsprung (-2)</text:span>, Reparatur<text:line-break/><text:span text:style-name="T12">Sensoren</text:span><text:tab/><text:tab/>Ortung, <text:span text:style-name="T41">Sensor-Lock (→Treffen+1), </text:span>ECM <text:span text:style-name="T41">(</text:span><text:span text:style-name="T42">vergleichend→</text:span><text:span text:style-name="T41">Treffen-1)</text:span>,<text:line-break/><text:tab/><text:tab/><text:tab/><text:tab/><text:span text:style-name="T42">ECM Raketen-Salvo (10+→Salvo neutralisiert),</text:span> Funk<text:line-break/><text:span text:style-name="T12">Enterkommando</text:span><text:tab/>Entern, Verteidigen</text:p>
      <text:p text:style-name="P8"/>
      <text:p text:style-name="P9"><text:span text:style-name="T43">2d6<text:tab/>Kritischer Treffer Raumschiff</text:span> (<text:span text:style-name="T44">Treffer</text:span> <text:span text:style-name="T45">≥</text:span> 6 <text:span text:style-name="T44">&amp; Schaden</text:span>)<text:tab/><text:tab/><text:tab/><text:line-break/><text:span text:style-name="T46"> 2<text:tab/>Sensoren<text:tab/><text:tab/><text:tab/>Sensor</text:span><text:span text:style-name="T47">en</text:span><text:span text:style-name="T46">-2<text:tab/><text:tab/></text:span><text:span text:style-name="T48">Reichweite=mittel</text:span><text:span text:style-name="T46"><text:line-break/> 3<text:tab/>Reaktor<text:tab/><text:tab/><text:tab/></text:span><text:span text:style-name="T47">Schub</text:span><text:span text:style-name="T46">-1<text:tab/><text:tab/><text:tab/></text:span><text:span text:style-name="T48">Schub-1, Reaktor-1</text:span><text:span text:style-name="T46"><text:line-break/> 4<text:tab/>Treibstoff<text:tab/><text:tab/>-w6 t/</text:span><text:span text:style-name="T48">Stunde</text:span><text:span text:style-name="T46"><text:tab/><text:tab/>-</text:span><text:span text:style-name="T48">w6 t/Runde</text:span><text:span text:style-name="T46"><text:line-break/> 5<text:tab/>Turm<text:tab/><text:tab/><text:tab/></text:span><text:span text:style-name="T48">Waffe </text:span><text:span text:style-name="T46">Nachteil<text:tab/></text:span><text:span text:style-name="T48">Waffe zerstört</text:span><text:span text:style-name="T46"><text:tab/><text:line-break/> 6<text:tab/>Panzerung<text:tab/><text:tab/>-1<text:tab/><text:tab/><text:tab/><text:tab/>-</text:span><text:span text:style-name="T48">w3</text:span><text:span text:style-name="T46"><text:line-break/> 7<text:tab/>Rumpf<text:tab/><text:tab/><text:tab/>w6 Schaden<text:tab/><text:tab/></text:span><text:span text:style-name="T48">2w6 Schaden</text:span><text:span text:style-name="T46"><text:line-break/> 8<text:tab/>T</text:span><text:span text:style-name="T49">r</text:span><text:span text:style-name="T46">iebwerk<text:tab/><text:tab/>Pilot-1<text:tab/><text:tab/><text:tab/></text:span><text:span text:style-name="T48">Pilot-2, Schub-1</text:span><text:span text:style-name="T46"><text:line-break/> 9<text:tab/>Fracht<text:tab/><text:tab/><text:tab/>10% zerstört<text:tab/><text:tab/></text:span><text:span text:style-name="T48">w6*10% zerstört</text:span><text:span text:style-name="T46"><text:line-break/>10<text:tab/>Sprungtriebwerk<text:tab/></text:span><text:span text:style-name="T48">Sprung</text:span><text:span text:style-name="T46">-2<text:tab/><text:tab/><text:tab/></text:span><text:span text:style-name="T48">zerstört</text:span><text:span text:style-name="T46"><text:line-break/>11<text:tab/>Besatzung<text:tab/><text:tab/></text:span><text:span text:style-name="T48">1*</text:span><text:span text:style-name="T46">w6 Schaden<text:tab/></text:span><text:span text:style-name="T48">Lebenserhaltung w6 Stunden</text:span><text:span text:style-name="T46"><text:line-break/>12<text:tab/>Computer<text:tab/><text:tab/>Computer-2<text:tab/><text:tab/></text:span><text:span text:style-name="T48">Computer-Qualität-1</text:span></text:p>
      <text:p text:style-name="P10">Panel brennt, </text:p>
      <text:p text:style-name="P11"/>
      <text:p text:style-name="P12">Typ S Scout/<text:span text:style-name="T50">Ku</text:span>rier <text:span text:style-name="T51">(100t)</text:span></text:p>
      <text:p text:style-name="P13"><text:span text:style-name="T52">a</text:span><text:span text:style-name="T53">tmosphärenfähig, Rumpf</text:span><text:span text:style-name="T54">=</text:span><text:span text:style-name="T53">40, Panzerung</text:span><text:span text:style-name="T54">=</text:span><text:span text:style-name="T53">4, Sprung</text:span><text:span text:style-name="T55">=</text:span><text:span text:style-name="T53">2, </text:span>Manöver<text:span text:style-name="T55">=</text:span><text:span text:style-name="T53">2, Sensoren</text:span><text:span text:style-name="T54">=</text:span><text:span text:style-name="T53">0, Computer</text:span><text:span text:style-name="T56">=0,</text:span><text:span text:style-name="T53"><text:line-break/>22</text:span><text:span text:style-name="T57">t</text:span><text:span text:style-name="T53"> Treibstoff: 1x Sprung</text:span><text:span text:style-name="T58">=</text:span><text:span text:style-name="T53">2 | 2xSprung</text:span><text:span text:style-name="T58">=</text:span><text:span text:style-name="T53">1 &amp; 12 Wochen </text:span><text:span text:style-name="T56">Flug</text:span><text:span text:style-name="T53">,<text:line-break/>Reaktor 60: 20 Basis, 20 </text:span>Manöver<text:span text:style-name="T53">, 20 Sprung, 2 Sensoren, </text:span><text:span text:style-name="T56">2 </text:span><text:span text:style-name="T53">H2/</text:span><text:span text:style-name="T59">H2O</text:span><text:span text:style-name="T53">-Auf</text:span><text:span text:style-name="T60">b</text:span><text:span text:style-name="T53">ereitung 40t/Tag,<text:line-break/>H2/H2O Trichter, 10 Sonden/Drohnen, Werkstatt, Hangar (4t) mit Gleiter, 3t Fracht</text:span><text:span text:style-name="T61">raum</text:span><text:span text:style-name="T53">,<text:line-break/>4 Kabinen, 1 Büro, 1 Doppelturm </text:span><text:span text:style-name="T54">mit 1 Pulslaser</text:span><text:span text:style-name="T53">, Preis 37 MCr, Unterhalt 3 kCr/Monat,<text:line-break/>Besatzung: Pilot, Astrogato</text:span><text:span text:style-name="T62">r</text:span><text:span text:style-name="T53">, Ingenieur (Minimum 1-</text:span><text:span text:style-name="T63">2</text:span><text:span text:style-name="T53"> Person</text:span><text:span text:style-name="T63">en</text:span><text:span text:style-name="T53">)<text:line-break/></text:span><text:span text:style-name="T64">ooooo ooooo<text:tab/>ooooo ooooo<text:tab/>ooooo ooooo<text:tab/>ooooo ooooo</text:span></text:p>
      <text:p text:style-name="P14"><text:span text:style-name="T65">Typ A </text:span><text:span text:style-name="T12">Freihändler </text:span><text:span text:style-name="T66">(200t)</text:span></text:p>
      <text:p text:style-name="P13"><text:span text:style-name="T52">a</text:span><text:span text:style-name="T53">tmosphärenfähig, </text:span><text:span text:style-name="T67">Rumpf=</text:span><text:span text:style-name="T68">80</text:span><text:span text:style-name="T67">, </text:span><text:span text:style-name="T53">Panzerung</text:span><text:span text:style-name="T54">=</text:span><text:span text:style-name="T69">2</text:span><text:span text:style-name="T53">, Sprung</text:span><text:span text:style-name="T55">=</text:span><text:span text:style-name="T67">1</text:span><text:span text:style-name="T53">, Manöver</text:span><text:span text:style-name="T55">=</text:span><text:span text:style-name="T67">1</text:span><text:span text:style-name="T53">, Sensoren</text:span><text:span text:style-name="T67">=</text:span><text:span text:style-name="T53">–</text:span><text:span text:style-name="T67">2</text:span><text:span text:style-name="T53">, Computer</text:span><text:span text:style-name="T56">=0,</text:span><text:span text:style-name="T53"><text:line-break/></text:span><text:span text:style-name="T69">21</text:span><text:span text:style-name="T57">t</text:span><text:span text:style-name="T53"> Treibstoff: 1x Sprung</text:span><text:span text:style-name="T58">=</text:span><text:span text:style-name="T53">1</text:span><text:span text:style-name="T69"> </text:span><text:span text:style-name="T53">&amp; </text:span><text:span text:style-name="T67">4</text:span><text:span text:style-name="T53"> Wochen </text:span><text:span text:style-name="T59">Flug</text:span><text:span text:style-name="T53">,<text:line-break/>Reaktor 60: 20 Basis, 20 Manöver, 20 Sprung, </text:span><text:span text:style-name="T59">1 </text:span><text:span text:style-name="T53">H2/</text:span><text:span text:style-name="T59">H2O</text:span><text:span text:style-name="T53">-Auf</text:span><text:span text:style-name="T60">b</text:span><text:span text:style-name="T53">ereitung </text:span><text:span text:style-name="T67">2</text:span><text:span text:style-name="T53">0t/Tag,<text:line-break/>H2/H2O Trichter, </text:span><text:span text:style-name="T67">10</text:span><text:span text:style-name="T53"> Kabinen, </text:span><text:span text:style-name="T67">20 </text:span><text:span text:style-name="T70">Cryo</text:span><text:span text:style-name="T67">kapseln </text:span><text:span text:style-name="T70">(Economy)</text:span><text:span text:style-name="T53">, </text:span><text:span text:style-name="T67">82</text:span><text:span text:style-name="T53">t Fracht</text:span><text:span text:style-name="T71">raum</text:span><text:span text:style-name="T53">, </text:span><text:span text:style-name="T69">Fracht-Kran,<text:line-break/></text:span><text:span text:style-name="T53">Preis </text:span><text:span text:style-name="T69">45</text:span><text:span text:style-name="T53"> MCr, Unterhalt </text:span><text:span text:style-name="T69">4</text:span><text:span text:style-name="T53"> kCr/Monat,<text:line-break/>Besatzung: Pilot, Astrogat</text:span><text:span text:style-name="T62">or</text:span><text:span text:style-name="T53">, Ingenieur, </text:span><text:span text:style-name="T69">Arzt, Steward </text:span><text:span text:style-name="T53">(Minimum 1-</text:span><text:span text:style-name="T63">2</text:span><text:span text:style-name="T53"> Person</text:span><text:span text:style-name="T63">en</text:span><text:span text:style-name="T53">)<text:line-break/></text:span><text:span text:style-name="T64">ooooo ooooo<text:tab/>ooooo ooooo<text:tab/>ooooo ooooo<text:tab/>ooooo ooooo<text:line-break/>ooooo ooooo<text:tab/>ooooo ooooo<text:tab/>ooooo ooooo<text:tab/>ooooo ooooo</text:span></text:p>
      <text:p text:style-name="P15">Leichter Jäger</text:p>
      <text:p text:style-name="P14">10 t, aerodynamisch, <text:span text:style-name="T72">Rumpf=4, </text:span>Panzerung<text:span text:style-name="T73">=</text:span>2, Schub<text:span text:style-name="T73">=</text:span>6, fest <text:span text:style-name="T74">eingebauter</text:span> Pulslaser, 4 Wochen <text:span text:style-name="T74">Flug</text:span></text:p>
      <text:p text:style-name="P16">Gleiter</text:p>
      <text:p text:style-name="P17">4t, <text:span text:style-name="T75">aerodynamisch, </text:span>4-5 Personen, <text:span text:style-name="T76">~300km/h</text:span><text:span text:style-name="T74"> in Atmosphäre</text:span></text:p>
      <text:p text:style-name="P17"/>
      <text:p text:style-name="P14"/>
      <text:p text:style-name="P18"><text:span text:style-name="T77">Leichter Jäger (</text:span><text:span text:style-name="T78">10t, </text:span><text:span text:style-name="T77">TL</text:span><text:span text:style-name="T79">12</text:span><text:span text:style-name="T77">)</text:span><text:span text:style-name="T80"><text:tab/><text:tab/><text:tab/><text:tab/><text:tab/><text:tab/><text:tab/><text:tab/>Tonnen <text:s text:c="3"/><text:line-break/></text:span><text:span text:style-name="T81">Rumpf<text:tab/><text:tab/><text:tab/>aerodynamisch, </text:span><text:span text:style-name="T82">4 Punkte</text:span><text:span text:style-name="T81"><text:tab/><text:tab/><text:tab/>10<text:line-break/></text:span><text:span text:style-name="T83">Panzerung</text:span><text:span text:style-name="T81"><text:tab/><text:tab/>Crystaliron, </text:span><text:span text:style-name="T83">2</text:span><text:span text:style-name="T81"> Punkte<text:tab/><text:tab/><text:tab/><text:tab/></text:span><text:span text:style-name="T83">2,</text:span><text:span text:style-name="T81">5<text:line-break/>Normaltriebwerk<text:tab/></text:span><text:span text:style-name="T84">Schub</text:span><text:span text:style-name="T81">-</text:span><text:span text:style-name="T83">6</text:span><text:span text:style-name="T81"> (</text:span><text:span text:style-name="T83">6</text:span><text:span text:style-name="T81"> G)<text:tab/><text:tab/><text:tab/><text:tab/><text:tab/><text:tab/></text:span><text:span text:style-name="T83">2</text:span><text:span text:style-name="T81"><text:line-break/>Sprungtriebwerk<text:tab/>-<text:tab/><text:tab/><text:tab/><text:tab/><text:tab/><text:tab/><text:tab/><text:tab/><text:line-break/>Reaktor<text:tab/><text:tab/><text:tab/></text:span><text:span text:style-name="T83">15 </text:span><text:span text:style-name="T85">(10 benötigt)</text:span><text:span text:style-name="T81"><text:tab/><text:tab/><text:tab/><text:tab/><text:tab/></text:span><text:span text:style-name="T83">1</text:span><text:span text:style-name="T81"><text:line-break/>Treibstoff<text:tab/><text:tab/></text:span><text:span text:style-name="T86">4</text:span><text:span text:style-name="T81"> Wochen Normalflug<text:tab/><text:tab/><text:tab/><text:tab/>1<text:line-break/>Brücke<text:tab/> <text:tab/><text:tab/></text:span><text:span text:style-name="T83">Cockpit</text:span><text:span text:style-name="T81"><text:tab/><text:tab/><text:tab/><text:tab/><text:tab/><text:tab/><text:tab/>1,</text:span><text:span text:style-name="T83">5</text:span><text:span text:style-name="T81"><text:line-break/>Computer<text:tab/><text:tab/></text:span><text:span text:style-name="T87">Computer</text:span><text:span text:style-name="T81"> 5<text:tab/><text:tab/><text:tab/><text:tab/><text:tab/><text:tab/><text:tab/>-<text:tab/><text:tab/><text:line-break/>Elektronik<text:tab/><text:tab/>Militärische Sensoren, +0 DM<text:tab/><text:tab/>2<text:line-break/>Waffen<text:tab/><text:tab/><text:tab/></text:span><text:span text:style-name="T88">Pulsl</text:span><text:span text:style-name="T81">aser </text:span><text:span text:style-name="T89">fix </text:span><text:span text:style-name="T90">(</text:span><text:span text:style-name="T91">2</text:span><text:span text:style-name="T90">w6 Schaden, </text:span><text:span text:style-name="T92">weit</text:span><text:span text:style-name="T90">)</text:span><text:span text:style-name="T89"><text:tab/>-<text:line-break/><text:tab/><text:tab/><text:tab/><text:tab/></text:span><text:span text:style-name="T90">leichte Raketen (2w6 Schaden, 10g)<text:tab/>-</text:span><text:span text:style-name="T89"><text:line-break/></text:span><text:span text:style-name="T83">Energie:<text:tab/><text:tab/>2 Schiff, </text:span><text:span text:style-name="T89">6</text:span><text:span text:style-name="T83"> Triebwerk, 2 Sensore</text:span><text:span text:style-name="T89">n<text:line-break/></text:span><text:span text:style-name="T93">Preis:<text:tab/><text:tab/></text:span><text:span text:style-name="T87">9</text:span><text:span text:style-name="T93">,</text:span><text:span text:style-name="T87">6</text:span><text:span text:style-name="T93"> Mio Cr</text:span><text:span text:style-name="T89"><text:line-break/></text:span><text:span text:style-name="T94">Wartung</text:span><text:span text:style-name="T93">:<text:tab/></text:span><text:span text:style-name="T87">80</text:span><text:span text:style-name="T93">0 Cr/Monat</text:span></text:p>
      <text:p text:style-name="P19">Standard Typ-S <text:span text:style-name="T95">(100t, TL12)</text:span><text:span text:style-name="T80"><text:tab/><text:tab/><text:tab/><text:tab/><text:tab/><text:tab/><text:tab/><text:tab/>Tonnen<text:tab/>kCr<text:tab/><text:tab/><text:tab/><text:line-break/></text:span><text:span text:style-name="T81">Rumpf<text:tab/><text:tab/><text:tab/>aerodynamisch, </text:span><text:span text:style-name="T96">40 Punkte</text:span><text:span text:style-name="T81"><text:tab/><text:tab/><text:tab/><text:tab/><text:tab/>100 <text:tab/> <text:tab/>2200<text:line-break/></text:span><text:span text:style-name="T83">Panzerung</text:span><text:span text:style-name="T81"><text:tab/><text:tab/>Crystaliron, </text:span><text:span text:style-name="T83">4</text:span><text:span text:style-name="T81"> Punkte<text:tab/><text:tab/><text:tab/><text:tab/><text:tab/><text:tab/>5<text:tab/><text:tab/>400<text:line-break/>Sprungtriebwerk<text:tab/></text:span><text:span text:style-name="T84">Sprung</text:span><text:span text:style-name="T81">-2 (2 Parsec, 10t/</text:span><text:span text:style-name="T97">P</text:span><text:span text:style-name="T88">arsec</text:span><text:span text:style-name="T81">)<text:tab/><text:tab/><text:tab/><text:tab/>10<text:tab/><text:tab/>10000<text:line-break/>Normaltriebwerk<text:tab/></text:span><text:span text:style-name="T84">Schub</text:span><text:span text:style-name="T81">-2 (2 G)<text:tab/><text:tab/><text:tab/><text:tab/><text:tab/><text:tab/><text:tab/><text:tab/>2<text:tab/><text:tab/>4000<text:line-break/>Reaktor<text:tab/><text:tab/><text:tab/></text:span><text:span text:style-name="T98">Fusion </text:span><text:span text:style-name="T88">60</text:span><text:span text:style-name="T81"><text:tab/><text:tab/><text:tab/><text:tab/><text:tab/><text:tab/><text:tab/><text:tab/>4<text:tab/><text:tab/>8000<text:line-break/>Brücke<text:tab/> <text:tab/><text:tab/>-<text:tab/><text:tab/><text:tab/><text:tab/><text:tab/><text:tab/><text:tab/><text:tab/><text:tab/><text:tab/>10<text:tab/><text:tab/>500<text:line-break/>Computer<text:tab/><text:tab/>Computer </text:span><text:span text:style-name="T88">5 </text:span><text:span text:style-name="T81">(10 f</text:span><text:span text:style-name="T84">ür</text:span><text:span text:style-name="T81"> </text:span><text:span text:style-name="T84">Sprung</text:span><text:span text:style-name="T81">)<text:tab/><text:tab/><text:tab/><text:tab/><text:tab/>-<text:tab/><text:tab/>45<text:line-break/>Elektronik<text:tab/><text:tab/>Militärische Sensoren, +0 DM<text:tab/><text:tab/><text:tab/><text:tab/>2<text:tab/><text:tab/>1000<text:line-break/>Waffen<text:tab/><text:tab/><text:tab/></text:span><text:span text:style-name="T88">Pulsl</text:span><text:span text:style-name="T81">aser-Doppelturm </text:span><text:span text:style-name="T92">(2w6+1 Schaden, weit)</text:span><text:span text:style-name="T81"><text:tab/>1<text:tab/><text:tab/>500<text:line-break/>Treibstoff<text:tab/><text:tab/></text:span><text:span text:style-name="T84">Sprung</text:span><text:span text:style-name="T81">-2 + 12 Wochen Normalflug<text:tab/><text:tab/><text:tab/>23<text:tab/> <text:tab/>11,5<text:line-break/>Frachtraum<text:tab/> <text:tab/><text:tab/><text:tab/><text:tab/><text:tab/><text:tab/><text:tab/><text:tab/><text:tab/><text:tab/><text:tab/>8<text:line-break/>Unterkünfte<text:tab/><text:tab/>4 Kabinen<text:tab/><text:tab/><text:tab/><text:tab/><text:tab/><text:tab/><text:tab/><text:tab/>16<text:tab/><text:tab/>2000<text:line-break/>Extras<text:tab/><text:tab/><text:tab/>10 Sonden/Dro</text:span><text:span text:style-name="T84">h</text:span><text:span text:style-name="T81">nen<text:tab/><text:tab/><text:tab/><text:tab/><text:tab/><text:tab/>2<text:tab/><text:tab/>1000<text:line-break/><text:tab/><text:tab/><text:tab/><text:tab/>H2/H2O Trichter<text:tab/><text:tab/><text:tab/><text:tab/><text:tab/><text:tab/><text:tab/>2<text:tab/><text:tab/>100<text:line-break/><text:tab/><text:tab/><text:tab/><text:tab/>2 H2-Aufbereit</text:span><text:span text:style-name="T84">ung</text:span><text:span text:style-name="T81"><text:tab/><text:tab/><text:tab/><text:tab/><text:tab/><text:tab/><text:tab/>4<text:tab/><text:tab/>600<text:line-break/><text:tab/><text:tab/><text:tab/><text:tab/>offener Gleiter<text:tab/><text:tab/><text:line-break/><text:tab/><text:tab/><text:tab/><text:tab/>kleines Ersatzteil-Lager<text:line-break/><text:tab/><text:tab/><text:tab/><text:tab/>Schließfächer/Ausrüstung<text:line-break/>Software<text:tab/><text:tab/><text:tab/></text:span><text:span text:style-name="T84">Sprung</text:span><text:span text:style-name="T81">/2<text:tab/><text:tab/><text:tab/><text:tab/><text:tab/><text:tab/><text:tab/><text:tab/><text:tab/><text:tab/><text:tab/>200<text:line-break/><text:tab/><text:tab/><text:tab/><text:tab/>Man</text:span><text:span text:style-name="T84">ö</text:span><text:span text:style-name="T81">ver/0<text:line-break/><text:tab/><text:tab/><text:tab/><text:tab/>Library/0<text:tab/><text:tab/><text:tab/><text:tab/><text:tab/><text:tab/><text:tab/><text:tab/><text:tab/><text:tab/><text:tab/><text:tab/><text:line-break/></text:span><text:span text:style-name="T46">Total<text:tab/> <text:tab/><text:tab/><text:tab/><text:tab/><text:tab/><text:tab/><text:tab/><text:tab/><text:tab/><text:tab/><text:tab/><text:tab/>100<text:tab/><text:tab/>30545</text:span></text:p>
      <text:p text:style-name="P20">Energie:<text:tab/><text:tab/>20 Schiff,<text:tab/><text:tab/>20 Triebwerk,<text:tab/><text:tab/>20 Sprungtriebwerk,<text:tab/>2 Sensoren</text:p>
      <text:p text:style-name="P21"><text:span text:style-name="T99">Wartung<text:tab/><text:tab/><text:tab/></text:span><text:tab/><text:tab/><text:tab/><text:tab/><text:tab/><text:tab/><text:tab/><text:tab/><text:tab/><text:tab/>3055 Cr/<text:span text:style-name="T99">Monat</text:span><text:line-break/>Verbrauchsgüter<text:tab/><text:tab/><text:tab/><text:tab/><text:tab/><text:tab/><text:tab/><text:tab/><text:tab/><text:tab/><text:tab/>8000 Cr/<text:span text:style-name="T99">Monat</text:span><text:line-break/>Treibstoff<text:tab/><text:tab/><text:tab/><text:tab/><text:tab/><text:tab/><text:tab/><text:tab/><text:tab/><text:tab/><text:tab/><text:tab/>500 Cr/t <text:span text:style-name="T100">(heute 2-10 Euro/kg)</text:span></text:p>
      <text:p text:style-name="P22">2 Leichte Jäger gegen S100<text:line-break/><text:span text:style-name="T101">2 leichte Jäger warten in orbitalem Asteroidenfeld, S100 nähert sich<text:line-break/></text:span><text:span text:style-name="T102">Sensoren-</text:span><text:span text:style-name="T103">Wurf</text:span><text:span text:style-name="T102"> ob Hinterhalt gelingt oder schwaches Echo im </text:span><text:span text:style-name="T101">Asteroidenfeld</text:span><text:line-break/><text:span text:style-name="T104">1. Runde</text:span><text:span text:style-name="T105"><text:line-break/></text:span><text:span text:style-name="T106">Blips! </text:span><text:span text:style-name="T101">auf </text:span><text:span text:style-name="T107">25</text:span><text:span text:style-name="T101">.000 km feuern </text:span><text:span text:style-name="T108">2</text:span><text:span text:style-name="T101"> leichte Jäger </text:span><text:span text:style-name="T108">je </text:span><text:span text:style-name="T101">eine Rakete ab, verringern Distanz </text:span><text:span text:style-name="T108">mit </text:span><text:span text:style-name="T107">6g</text:span><text:span text:style-name="T101"><text:line-break/>INI würfeln </text:span><text:span text:style-name="T109">(aber S100 ist wahrscheinlich überrascht, d.h. 1 Runde aussetzen)<text:line-break/></text:span><text:span text:style-name="T104">2. Runde</text:span><text:span text:style-name="T110"><text:line-break/>Kommandant:<text:tab/>Taktik </text:span><text:span text:style-name="T107">(INI-Bonus) | </text:span><text:span text:style-name="T111">Anführer: Vorteil</text:span><text:span text:style-name="T107"> für </text:span><text:span text:style-name="T111">alle</text:span><text:span text:style-name="T110"><text:line-break/></text:span><text:span text:style-name="T84">Ingenieur:<text:tab/><text:tab/></text:span><text:span text:style-name="T107">Vorteil für Schützen oder Sensoren | </text:span><text:span text:style-name="T112">Triebwerk/Reaktor überladen</text:span><text:span text:style-name="T101"><text:line-break/></text:span><text:span text:style-name="T110">Pilot:<text:tab/><text:tab/><text:tab/></text:span><text:span text:style-name="T84">0 </text:span><text:span text:style-name="T110">ausweichen </text:span><text:span text:style-name="T107">&amp;</text:span><text:span text:style-name="T110"> </text:span><text:span text:style-name="T84">2</text:span><text:span text:style-name="T107">g</text:span><text:span text:style-name="T84"> </text:span><text:span text:style-name="T107">weg</text:span><text:span text:style-name="T110"> </text:span><text:span text:style-name="T107">| </text:span><text:span text:style-name="T113">Vorteil</text:span><text:span text:style-name="T107"> für Schützen oder Sensoren</text:span><text:span text:style-name="T110"><text:line-break/>Sensoren:<text:tab/><text:tab/>ECM gegen Rakete </text:span><text:span text:style-name="T114">| Lock auf beide Jäger | ECM auf einen Jäger</text:span><text:span text:style-name="T110"><text:line-break/>Schütze:<text:tab/><text:tab/><text:tab/>Pulslaser gegen Rakete </text:span><text:span text:style-name="T114">| </text:span><text:span text:style-name="T115">Pulslaser gegen Jäger | </text:span><text:span text:style-name="T114">Sand gegen Laser</text:span><text:span text:style-name="T110"><text:line-break/></text:span><text:span text:style-name="T116">1. Jäger:<text:tab/><text:tab/><text:tab/>feuert Pulslaser, </text:span><text:span text:style-name="T111">5g+1g ausweichen</text:span><text:span text:style-name="T116"><text:line-break/>2. Jäger:<text:tab/><text:tab/><text:tab/>feuert Pulslaser, </text:span><text:span text:style-name="T111">5g+1g ausweichen<text:line-break/></text:span><text:span text:style-name="T117">3</text:span><text:span text:style-name="T104">. Runde</text:span><text:span text:style-name="T110"> </text:span><text:span text:style-name="T111">(Reihenfolge entsprechend INI)</text:span><text:span text:style-name="T110"><text:line-break/>Kommandant:<text:tab/>Taktik </text:span><text:span text:style-name="T107">(INI-Bonus) | Vorteil für </text:span><text:span text:style-name="T118">alle</text:span><text:span text:style-name="T110"><text:line-break/></text:span><text:span text:style-name="T84">Ingenieur:<text:tab/><text:tab/></text:span><text:span text:style-name="T107">Vorteil für Schützen oder Sensoren | </text:span><text:span text:style-name="T112">Triebwerk/Reaktor überladen</text:span><text:span text:style-name="T101"><text:line-break/></text:span><text:span text:style-name="T110">Pilot:<text:tab/><text:tab/><text:tab/></text:span><text:span text:style-name="T84">0 </text:span><text:span text:style-name="T110">ausweichen </text:span><text:span text:style-name="T107">&amp;</text:span><text:span text:style-name="T110"> </text:span><text:span text:style-name="T84">2</text:span><text:span text:style-name="T107">g</text:span><text:span text:style-name="T84"> </text:span><text:span text:style-name="T107">weg</text:span><text:span text:style-name="T110"> </text:span><text:span text:style-name="T107">| </text:span><text:span text:style-name="T113">Vorteil</text:span><text:span text:style-name="T107"> für Schützen oder Sensoren</text:span><text:span text:style-name="T110"><text:line-break/>Sensoren:<text:tab/><text:tab/>ECM gegen Rakete </text:span><text:span text:style-name="T114">| Lock auf beide Jäger | ECM auf einen Jäger</text:span><text:span text:style-name="T110"><text:line-break/>Schütze:<text:tab/><text:tab/><text:tab/>Pulslaser gegen Rakete </text:span><text:span text:style-name="T114">| Sand gegen Laser</text:span><text:span text:style-name="T110"><text:line-break/></text:span><text:span text:style-name="T116">1. Jäger:<text:tab/><text:tab/><text:tab/>feuert Pulslaser, </text:span><text:span text:style-name="T111">5g+1g ausweichen</text:span><text:span text:style-name="T116"><text:line-break/>2. Jäger:<text:tab/><text:tab/><text:tab/>feuert Pulslaser, </text:span><text:span text:style-name="T111">5g+1g ausweichen</text:span></text:p>
      <text:p text:style-name="P23"><text:span text:style-name="T33">mögliche Aktionen:<text:line-break/></text:span><text:span text:style-name="T119">W</text:span><text:span text:style-name="T120">er?<text:tab/><text:tab/>Was?<text:tab/><text:tab/><text:tab/><text:tab/><text:tab/>Effekt</text:span><text:line-break/><text:span text:style-name="T120">alle</text:span><text:tab/><text:tab/><text:tab/><text:span text:style-name="T120">Helfen </text:span><text:span text:style-name="T119">(wem?)</text:span><text:span text:style-name="T120"><text:tab/><text:tab/><text:tab/>→ Vorteil für einen<text:line-break/></text:span>Anführer<text:span text:style-name="T120"><text:tab/><text:tab/></text:span>Taktik-<text:span text:style-name="T120">Wurf<text:tab/><text:tab/><text:tab/><text:tab/>→ </text:span>INI-Bonus/Malus für alle<text:line-break/>Anführer<text:span text:style-name="T120"><text:tab/><text:tab/></text:span>Anführer-<text:span text:style-name="T120">Wurf<text:tab/><text:tab/><text:tab/>→ </text:span>Vorteil/Nachteil für <text:span text:style-name="T120">a</text:span>lle<text:line-break/><text:span text:style-name="T120">Ingenieur<text:tab/>Triebwerk überladen<text:tab/><text:tab/>→ Schub+1, je -2 bei Wiederholung, </text:span><text:span text:style-name="T121">Patzer -1</text:span><text:line-break/><text:span text:style-name="T120">Ingenieur<text:tab/>Reaktor überladen<text:tab/><text:tab/>→ Energie+1, je -2 bei Wiederholung, </text:span><text:span text:style-name="T121">Patzer -1</text:span><text:line-break/><text:span text:style-name="T120">Ingenieur<text:tab/></text:span><text:span text:style-name="T122">reparieren, 2+ Runden</text:span><text:span text:style-name="T120"><text:tab/><text:tab/>→ </text:span><text:span text:style-name="T122">Kritischen Treffer </text:span><text:span text:style-name="T121">etc </text:span><text:span text:style-name="T122">ausgleichen</text:span><text:line-break/><text:span text:style-name="T123">Ingenieur<text:tab/>Notsprung (Sprung-2)<text:tab/><text:tab/>→ Schiff springt irgendwo </text:span><text:span text:style-name="T124">in die Nähe</text:span><text:span text:style-name="T125"><text:line-break/></text:span><text:span text:style-name="T123">Pilot<text:tab/><text:tab/><text:tab/>Notsprung (Astrogation-2)<text:tab/>→ Schiff springt irgendwo </text:span><text:span text:style-name="T124">in die Nähe</text:span><text:span text:style-name="T123"><text:line-break/></text:span><text:span text:style-name="T126">Pilot<text:tab/><text:tab/><text:tab/>Schub vor</text:span><text:span text:style-name="T127">aus</text:span><text:span text:style-name="T126">/ausweichen<text:tab/>→ Distanz/schwerer zu treffen<text:line-break/></text:span><text:span text:style-name="T128">Sensoren<text:tab/><text:tab/>Lock auf alle Schiffe<text:tab/><text:tab/>→ Vorteil für </text:span><text:span text:style-name="T129">eigenen </text:span><text:span text:style-name="T128">Trefferwurf</text:span><text:span text:style-name="T125"><text:line-break/></text:span><text:span text:style-name="T128">Sensoren<text:tab/><text:tab/>Lock auf Raketen-Salvo<text:tab/><text:tab/>→ Vorteil für </text:span><text:span text:style-name="T129">eigenen </text:span><text:span text:style-name="T128">Trefferwurf</text:span><text:span text:style-name="T125"><text:line-break/></text:span><text:span text:style-name="T128">Sensoren<text:tab/><text:tab/>ECM auf ein Schiff<text:tab/><text:tab/><text:tab/>→ Nachteil für gegnerischen Trefferwurf</text:span><text:span text:style-name="T125"><text:line-break/></text:span><text:span text:style-name="T128">Sensoren<text:tab/><text:tab/>ECM auf Raketen-Salvo<text:tab/><text:tab/>→ neutralisiert</text:span><text:span text:style-name="T125"><text:line-break/></text:span><text:span text:style-name="T126">Schütze<text:tab/><text:tab/>Pulslaser feuern (Ziel?)<text:tab/><text:tab/>→ </text:span><text:span text:style-name="T130">Schiff</text:span><text:span text:style-name="T126">/Raketen-Salvo, </text:span><text:span text:style-name="T131">2w6 Schaden</text:span><text:span text:style-name="T125"><text:line-break/></text:span><text:span text:style-name="T126">Schütze<text:tab/><text:tab/>S</text:span><text:span text:style-name="T130">treus</text:span><text:span text:style-name="T126">and feuern </text:span><text:span text:style-name="T130">(Z</text:span><text:span text:style-name="T126">iel?)<text:tab/>→ </text:span><text:span text:style-name="T130">Laser</text:span><text:span text:style-name="T126">/Raketen-Salvo</text:span><text:span text:style-name="T125"><text:line-break/></text:span><text:span text:style-name="T126">Schütze<text:tab/><text:tab/></text:span><text:span text:style-name="T130">Raketen-Salvo</text:span><text:span text:style-name="T126"> feuern </text:span><text:span text:style-name="T130">(Z</text:span><text:span text:style-name="T126">iel?)→ </text:span><text:span text:style-name="T130">Schiff</text:span><text:span text:style-name="T126">/Raketen-Salvo, </text:span><text:span text:style-name="T131">4w6 Schaden</text:span></text:p>
      <text:p text:style-name="P24">Traveller Regeln<text:line-break/><text:span text:style-name="T132">2w6 </text:span><text:span text:style-name="T133">+ Attributs</text:span><text:span text:style-name="T134">mod</text:span><text:span text:style-name="T133"> + Skill</text:span><text:span text:style-name="T134">mod </text:span><text:span text:style-name="T135">≥</text:span><text:span text:style-name="T132"> normalerweise Schwierigkeit = 8 </text:span><text:span text:style-name="T136">(40%), </text:span><text:span text:style-name="T133">Erfolgsgrad +/-<text:line-break/></text:span><text:span text:style-name="T137">2</text:span><text:span text:style-name="T132"> ist immer Fehlschlag, bei -2 </text:span><text:span text:style-name="T137">Patzer</text:span><text:span text:style-name="T132"> (DC=4 mit +2 patzt nie), </text:span><text:span text:style-name="T137">12</text:span><text:span text:style-name="T132"> ist immer </text:span><text:span text:style-name="T137">Krit<text:line-break/></text:span><text:span text:style-name="T138">Werkzeug</text:span><text:span text:style-name="T139"> oder </text:span><text:span text:style-name="T138">Hilfe</text:span><text:span text:style-name="T139">: </text:span><text:span text:style-name="T140">Vorteil</text:span><text:span text:style-name="T141">/</text:span><text:span text:style-name="T140">Nachteil</text:span><text:span text:style-name="T141"> (</text:span><text:span text:style-name="T142">boon/bane</text:span><text:span text:style-name="T141">)<text:line-break/></text:span><text:span text:style-name="T143">Modifikatoren:<text:tab/>0:</text:span><text:span text:style-name="T144"> -3<text:tab/><text:tab/></text:span><text:span text:style-name="T143">1-2:</text:span><text:span text:style-name="T144"> -2<text:tab/></text:span><text:span text:style-name="T143">3-5:</text:span><text:span text:style-name="T144"> -1<text:tab/></text:span><text:span text:style-name="T143">6-8:</text:span><text:span text:style-name="T144"> ±0<text:tab/></text:span><text:span text:style-name="T143">9-11:</text:span><text:span text:style-name="T144"> +1<text:tab/></text:span><text:span text:style-name="T143">12-14:</text:span><text:span text:style-name="T144"> +2<text:tab/></text:span><text:span text:style-name="T143">15+:</text:span><text:span text:style-name="T144"> +3<text:line-break/></text:span><text:span text:style-name="T145">Alleskönner:</text:span><text:span text:style-name="T146"> untrainiert besser als -3, kann später nicht gelernt werden<text:line-break/></text:span><text:span text:style-name="T145">Beruf:</text:span><text:span text:style-name="T146"> Berufsausbildung oder Spezialisierung, frei wählbar<text:line-break/></text:span><text:span text:style-name="T147">Abrunden:</text:span><text:span text:style-name="T148"> </text:span><text:span text:style-name="T149">immer </text:span><text:span text:style-name="T150">nach unten<text:line-break/></text:span><text:span text:style-name="T151">Technologiestufe:</text:span><text:span text:style-name="T150"> Steinzeit: TL 0, </text:span><text:span text:style-name="T152">Erde</text:span><text:span text:style-name="T150"> 202</text:span><text:span text:style-name="T152">5</text:span><text:span text:style-name="T150">: TL 7, Imperium: TL 10-12-15<text:line-break/></text:span><text:span text:style-name="T153">Aufgabenkette</text:span><text:span text:style-name="T154"> (task chain): </text:span><text:span text:style-name="T155">Mods weitergeben<text:line-break/></text:span><text:span text:style-name="T156">Initiative:</text:span><text:span text:style-name="T157"> 2w6+Geschick</text:span><text:span text:style-name="T152">mod |</text:span><text:span text:style-name="T158"> </text:span><text:span text:style-name="T157">Intell</text:span><text:span text:style-name="T152">ekt</text:span><text:span text:style-name="T157">mod<text:tab/></text:span><text:span text:style-name="T159">Überraschung:</text:span><text:span text:style-name="T160"> +6/-6 Ini für 1. Runde<text:line-break/></text:span><text:span text:style-name="T159">Taktik:</text:span><text:span text:style-name="T160"> Skillcheck→Ini<text:tab/></text:span><text:span text:style-name="T161">Anführer:</text:span><text:span text:style-name="T162"> Skillcheck-Effekt </text:span><text:span text:style-name="T163">=</text:span><text:span text:style-name="T162"> </text:span><text:span text:style-name="T152">Vorteil</text:span><text:span text:style-name="T162">/</text:span><text:span text:style-name="T152">Nachteil</text:span><text:span text:style-name="T162"> </text:span><text:span text:style-name="T163">f</text:span><text:span text:style-name="T164">ü</text:span><text:span text:style-name="T163">r</text:span><text:span text:style-name="T165"> Gefährten<text:line-break/></text:span><text:span text:style-name="T166">Runde (6 s):<text:tab/></text:span><text:span text:style-name="T167">Hauptaktion</text:span><text:span text:style-name="T168">+</text:span><text:span text:style-name="T167">Nebenaktion oder 3 Nebenaktionen;<text:line-break/><text:tab/><text:tab/><text:tab/></text:span><text:span text:style-name="T169">beliebig </text:span><text:span text:style-name="T168">viele</text:span><text:span text:style-name="T169"> Reaktionen </text:span><text:span text:style-name="T168">(</text:span><text:span text:style-name="T170">je </text:span><text:span text:style-name="T168">-1) </text:span><text:span text:style-name="T169">und freie Aktionen<text:line-break/></text:span><text:span text:style-name="T171">N</text:span><text:span text:style-name="T159">a</text:span><text:span text:style-name="T171">hkampfangriff:</text:span><text:span text:style-name="T172"> 2w6+Nahkampf +(Stärke oder Geschick); </text:span><text:span text:style-name="T173">Basis</text:span><text:span text:style-name="T174">sch</text:span><text:span text:style-name="T152">aden</text:span><text:span text:style-name="T175">=Effekt+StärkeMod <text:line-break/></text:span><text:span text:style-name="T171">Fernkampfangriff:</text:span><text:span text:style-name="T172"> 2w6 + Schusswaffen + Geschick; </text:span><text:span text:style-name="T173">Basis</text:span><text:span text:style-name="T174">schaden</text:span><text:span text:style-name="T175">=</text:span><text:span text:style-name="T173">Effekt<text:line-break/></text:span><text:span text:style-name="T176">Schaden</text:span><text:span text:style-name="T177">:</text:span><text:span text:style-name="T173"> Basis</text:span><text:span text:style-name="T174">schaden </text:span><text:span text:style-name="T173">+ Waffenschaden – Schutz (Rüstung + Deckung);<text:line-break/></text:span><text:span text:style-name="T178">≥6→min. </text:span><text:span text:style-name="T179">1;<text:tab/><text:tab/></text:span><text:span text:style-name="T180">zuerst Ausdauer;<text:tab/><text:tab/>wenn </text:span><text:span text:style-name="T181">Ausdauer=</text:span><text:span text:style-name="T180">0 →Stärke/Geschick;<text:line-break/>Stärke </text:span><text:span text:style-name="T181">und </text:span><text:span text:style-name="T180">Geschick=0 →bewusstlos;<text:tab/><text:tab/></text:span><text:span text:style-name="T182">beide=0 →tot<text:tab/><text:tab/></text:span><text:span text:style-name="T183">Stun: –Ausdauer +1/Runde<text:line-break/></text:span><text:span text:style-name="T184">Nebenaktionen: </text:span><text:span text:style-name="T185">z</text:span><text:span text:style-name="T186">ielen </text:span><text:span text:style-name="T185">(</text:span><text:span text:style-name="T186">+1</text:span><text:span text:style-name="T185">)</text:span><text:span text:style-name="T186">, aufstehen, hinlegen, knien, </text:span><text:span text:style-name="T185">Waffe ziehen, nachladen,<text:line-break/>bewegen (6 m); </text:span><text:span text:style-name="T164">mit Skillcheck</text:span><text:span text:style-name="T186">: </text:span><text:span text:style-name="T164">gute Position sehen, Waffe erkennen, etwas aufheben<text:line-break/></text:span><text:span text:style-name="T187">Freie Aktionen:</text:span><text:span text:style-name="T164"> etwas rufen, Knopf drücken, …<text:line-break/></text:span><text:span text:style-name="T188">Reaktion</text:span><text:span text:style-name="T156">en</text:span><text:span text:style-name="T188">:</text:span><text:span text:style-name="T189"> ausweichen/</text:span><text:span text:style-name="T190">hinwerfen/</text:span><text:span text:style-name="T189">parieren Skillcheck, </text:span><text:span text:style-name="T191">je </text:span><text:span text:style-name="T189">-1 für nächste </text:span><text:span text:style-name="T192">Runde<text:line-break/></text:span><text:span text:style-name="T193"><text:tab/></text:span><text:span text:style-name="T194">ausweichen:</text:span><text:span text:style-name="T193"> Geschick</text:span><text:span text:style-name="T173">Mod</text:span><text:span text:style-name="T193"> oder Athletik/Geschick als Erschwernis für Angreifer<text:line-break/><text:tab/></text:span><text:span text:style-name="T194">niederwerfen:</text:span><text:span text:style-name="T193"> -2 für Angreifer </text:span><text:span text:style-name="T195">oder -1 </text:span><text:span text:style-name="T181">ohne</text:span><text:span text:style-name="T195"> Deckung; nächste Runde aussetzen<text:line-break/></text:span><text:span text:style-name="T196"><text:tab/></text:span><text:span text:style-name="T197">parieren:</text:span><text:span text:style-name="T196"> Nahkampf</text:span><text:span text:style-name="T173">Mod</text:span><text:span text:style-name="T196"> als </text:span><text:span text:style-name="T193">Erschwernis für Angreifer<text:line-break/></text:span><text:span text:style-name="T198">Erweiterte Aktion:</text:span><text:span text:style-name="T199"> </text:span><text:span text:style-name="T149">w6 </text:span><text:span text:style-name="T200">Runden</text:span><text:span text:style-name="T149">, w6 Minuten, w6 Stunden, w6 Tage<text:line-break/></text:span><text:span text:style-name="T184">Reichweite:</text:span><text:span text:style-name="T186"> </text:span><text:span text:style-name="T201">nah</text:span><text:span text:style-name="T186">+1, ±0, weit-2, extrem-4, Deckung-2, </text:span><text:span text:style-name="T202">l</text:span><text:span text:style-name="T186">iegen-1, </text:span><text:span text:style-name="T202">beidhändig-2 (kein zielen)<text:line-break/></text:span><text:span text:style-name="T203">Schutz:</text:span><text:span text:style-name="T204"> Vegetation+2; Baumstamm+6; Steinmauer+8; Auto+10; Panzer+15; Festung+20<text:line-break/></text:span><text:span text:style-name="T205">Erste Hilfe:</text:span><text:span text:style-name="T206"> Medizin</text:span><text:span text:style-name="T207">+Bildung; </text:span><text:span text:style-name="T206">Effekt→Attribute; </text:span><text:span text:style-name="T207">w6 Runden<text:line-break/></text:span><text:span text:style-name="T208">stationäre Hilfe </text:span><text:span text:style-name="T205">(Ausrüstung):</text:span><text:span text:style-name="T206"> </text:span><text:span text:style-name="T209">3+Ausdauer</text:span><text:span text:style-name="T210">Mod</text:span><text:span text:style-name="T209">(Patient)+</text:span><text:span text:style-name="T206">Medizin</text:span><text:span text:style-name="T209">(Arzt) </text:span><text:span text:style-name="T206">→Attribute/</text:span><text:span text:style-name="T209">Tag<text:line-break/></text:span><text:span text:style-name="T211">natürliches Heilen:</text:span><text:span text:style-name="T212"> w6+AusdauerMod/Tag<text:line-break/></text:span><text:span text:style-name="T213">Reisen:</text:span><text:span text:style-name="T214"> </text:span><text:span text:style-name="T215">1 Woche Sprung </text:span><text:span text:style-name="T216">(148+w6 h)</text:span><text:span text:style-name="T215">; </text:span><text:span text:style-name="T214">12 Stunden Normalraum </text:span><text:span text:style-name="T217">(100 Durchmesser)</text:span><text:span text:style-name="T218"><text:line-break/></text:span><text:span text:style-name="T219"><text:tab/></text:span><text:span text:style-name="T220">Task</text:span><text:span text:style-name="T213">ch</text:span><text:span text:style-name="T219">ain</text:span><text:span text:style-name="T213">:</text:span><text:span text:style-name="T214"> Astrogation </text:span><text:span text:style-name="T221">4+</text:span><text:span text:style-name="T214">parsecs+ (w6x10 Minuten), Reaktor </text:span><text:span text:style-name="T222">??</text:span><text:span text:style-name="T214">, Sprungantrieb </text:span><text:span text:style-name="T217">4+<text:line-break/></text:span><text:span text:style-name="T223"><text:tab/>Unraffinierter Treibstoff: -2<text:tab/><text:tab/>Innerhalb 100 Durchmesser: –4 <text:line-break/><text:tab/>Fehlsprung: -1: +w6 Tage<text:tab/>-2: +w6*100Durchmesser<text:tab/>-3: w6*w6 parsecs<text:line-break/></text:span><text:span text:style-name="T224"><text:tab/>Luxuspassage – Gehobene Passage – Einfache Passage – Lebendfracht<text:line-break/></text:span><text:span text:style-name="T225">Schiffe:</text:span><text:span text:style-name="T226"> 100</text:span><text:span text:style-name="T227">t</text:span><text:span text:style-name="T226"> – 5000</text:span><text:span text:style-name="T227">t</text:span><text:span text:style-name="T226">, 1</text:span><text:span text:style-name="T227">t</text:span><text:span text:style-name="T226"> :</text:span><text:span text:style-name="T228">≈</text:span><text:span text:style-name="T226"> 14 m</text:span><text:span text:style-name="T229">³ </text:span><text:span text:style-name="T230">H₂</text:span><text:span text:style-name="T231">:</text:span><text:span text:style-name="T228">≈</text:span><text:span text:style-name="T231"> </text:span><text:span text:style-name="T232">14t Wasser; </text:span><text:span text:style-name="T233">H</text:span><text:span text:style-name="T230">₂ aufnehmen: Pilot 10+;<text:line-break/></text:span><text:span text:style-name="T234">T</text:span><text:span text:style-name="T235">reibstoff:</text:span><text:span text:style-name="T236"> 0.1t/(parsecs*T)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Calibri" svg:font-family="Calibri" style:font-family-generic="swiss"/>
    <style:font-face style:name="Calibri1" svg:font-family="Calibri" style:font-family-generic="swiss" style:font-pitch="variable"/>
    <style:font-face style:name="Calibri2" svg:font-family="Calibri" style:font-family-generic="system" style:font-pitch="variable"/>
    <style:font-face style:name="Liberation Mono" svg:font-family="'Liberation Mono'" style:font-family-generic="modern" style:font-pitch="fixed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S Gothic" svg:font-family="'MS Gothic'" style:font-family-generic="modern" style:font-pitch="fixed"/>
    <style:font-face style:name="Microsoft YaHei" svg:font-family="'Microsoft YaHei'"/>
    <style:font-face style:name="NSimSun" svg:font-family="NSimSun"/>
    <style:font-face style:name="OpenSymbol" svg:font-family="OpenSymbol" style:font-charset="x-symbol"/>
    <style:font-face style:name="Tahoma" svg:font-family="Tahoma"/>
    <style:font-face style:name="Yu Mincho" svg:font-family="'Yu Mincho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3mm" draw:shadow-offset-y="3mm" draw:start-line-spacing-horizontal="2.83mm" draw:start-line-spacing-vertical="2.83mm" draw:end-line-spacing-horizontal="2.83mm" draw:end-line-spacing-vertical="2.83mm" style:writing-mode="lr-tb" style:flow-with-text="false"/>
      <style:paragraph-properties style:text-autospace="ideograph-alpha" style:line-break="strict" loext:tab-stop-distance="0mm" style:font-independent-line-spacing="false">
        <style:tab-stops/>
      </style:paragraph-properties>
      <style:text-properties style:use-window-font-color="true" loext:opacity="0%" style:font-name="Calibri" fo:font-size="12pt" fo:language="de" fo:country="DE" style:letter-kerning="true" style:font-name-asian="NSimSun" style:font-size-asian="10.5pt" style:language-asian="ja" style:country-asian="JP" style:font-name-complex="Lucida Sans1" style:font-size-complex="12pt" style:language-complex="hi" style:country-complex="IN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0mm" style:writing-mode="lr-tb"/>
      <style:text-properties style:use-window-font-color="true" loext:opacity="0%" style:font-name="Calibri" fo:font-size="12pt" fo:language="de" fo:country="DE" style:font-name-asian="NSimSun" style:font-size-asian="10.5pt" style:language-asian="ja" style:country-asian="JP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4.23mm" fo:margin-bottom="2.12mm" style:contextual-spacing="false" fo:keep-with-next="always"/>
      <style:text-properties style:font-name="Calibri" fo:font-family="Calibri" style:font-family-generic="swiss" fo:font-size="14pt" style:font-name-asian="Microsoft YaHei" style:font-family-asian="'Microsoft YaHei'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mm" fo:margin-bottom="2.47mm" style:contextual-spacing="false" fo:line-height="115%"/>
    </style:style>
    <style:style style:name="List" style:family="paragraph" style:parent-style-name="Text_20_body" style:class="list">
      <style:text-properties style:font-name="Calibri" fo:font-family="Calibri" style:font-family-generic="swiss" style:font-name-asian="NSimSun" style:font-family-asian="NSimSun"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2.12mm" fo:margin-bottom="2.12mm" style:contextual-spacing="false" text:number-lines="false" text:line-number="0"/>
      <style:text-properties style:font-name="Calibri" fo:font-family="Calibri" style:font-family-generic="swiss" fo:font-size="12pt" fo:font-style="italic" style:font-name-asian="NSimSun" style:font-family-asian="NSimSun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="Calibri" fo:font-family="Calibri" style:font-family-generic="swiss" style:font-name-asian="NSimSun" style:font-family-asian="NSimSun" style:font-size-asian="12pt" style:font-name-complex="Lucida Sans" style:font-family-complex="'Lucida Sans'" style:font-family-generic-complex="swiss"/>
    </style:style>
    <style:style style:name="Preformatted_20_Text" style:display-name="Preformatted Text" style:family="paragraph" style:parent-style-name="Standard" style:class="html">
      <style:paragraph-properties fo:margin-top="0mm" fo:margin-bottom="0mm" style:contextual-spacing="false"/>
      <style:text-properties style:font-name="Liberation Mono" fo:font-family="'Liberation Mono'" style:font-family-generic="modern" style:font-pitch="fixed" fo:font-size="10pt" style:font-name-asian="MS Gothic" style:font-family-asian="'MS Gothic'" style:font-family-generic-asian="modern" style:font-pitch-asian="fixed" style:font-size-asian="10pt" style:font-name-complex="Liberation Mono" style:font-family-complex="'Liberation Mono'" style:font-family-generic-complex="modern" style:font-pitch-complex="fixed" style:font-size-complex="10pt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95mm" style:type="center"/>
          <style:tab-stop style:position="190.01mm" style:type="right"/>
        </style:tab-stops>
      </style:paragraph-properties>
    </style:style>
    <style:style style:name="Footer" style:family="paragraph" style:parent-style-name="Header_20_and_20_Footer" style:class="extra">
      <style:paragraph-properties text:number-lines="false" text:line-number="0">
        <style:tab-stops>
          <style:tab-stop style:position="95mm" style:type="center"/>
          <style:tab-stop style:position="190.01mm" style:type="right"/>
        </style:tab-stops>
      </style:paragraph-properties>
    </style:style>
    <style:style style:name="Heading_20_3" style:display-name="Heading 3" style:family="paragraph" style:parent-style-name="Heading" style:next-style-name="Text_20_body" style:default-outline-level="3" style:list-style-name="" style:class="chapter">
      <style:paragraph-properties fo:margin-top="2.47mm" fo:margin-bottom="2.12mm" style:contextual-spacing="false"/>
      <style:text-properties style:font-name="Liberation Serif" fo:font-family="'Liberation Serif'" style:font-family-generic="roman" style:font-pitch="variable" fo:font-size="14pt" fo:font-weight="bold" style:font-name-asian="Yu Mincho" style:font-family-asian="'Yu Mincho'" style:font-family-generic-asian="system" style:font-pitch-asian="variable" style:font-size-asian="14pt" style:font-weight-asian="bold" style:font-name-complex="Lucida Sans1" style:font-family-complex="'Lucida Sans'" style:font-family-generic-complex="system" style:font-pitch-complex="variable" style:font-size-complex="14pt" style:font-weight-complex="bold"/>
    </style:style>
    <style:style style:name="Heading_20_1" style:display-name="Heading 1" style:family="paragraph" style:parent-style-name="Heading" style:next-style-name="Text_20_body" style:default-outline-level="1" style:list-style-name="" style:class="chapter">
      <style:paragraph-properties fo:margin-top="4.23mm" fo:margin-bottom="2.12mm" style:contextual-spacing="false"/>
      <style:text-properties style:font-name="Liberation Serif" fo:font-family="'Liberation Serif'" style:font-family-generic="roman" style:font-pitch="variable" fo:font-size="24pt" fo:font-weight="bold" style:font-name-asian="Yu Mincho" style:font-family-asian="'Yu Mincho'" style:font-family-generic-asian="system" style:font-pitch-asian="variable" style:font-size-asian="24pt" style:font-weight-asian="bold" style:font-name-complex="Lucida Sans1" style:font-family-complex="'Lucida Sans'" style:font-family-generic-complex="system" style:font-pitch-complex="variable" style:font-size-complex="24pt" style:font-weight-complex="bold"/>
    </style:style>
    <style:style style:name="Standard_20__28_WW_29_" style:display-name="Standard (WW)" style:family="paragraph">
      <style:paragraph-properties fo:margin-top="0mm" fo:margin-bottom="0mm" style:contextual-spacing="false" style:line-height-at-least="0mm"/>
      <style:text-properties fo:font-variant="normal" fo:text-transform="none" style:use-window-font-color="true" loext:opacity="0%" style:text-outline="false" style:text-line-through-style="none" style:text-line-through-type="none" style:font-name="Lucida Sans" fo:font-family="'Lucida Sans'" style:font-family-generic="swiss" fo:font-size="18pt" fo:font-style="normal" fo:text-shadow="none" style:text-underline-style="none" fo:font-weight="normal" style:letter-kerning="true" style:font-name-asian="Tahoma" style:font-family-asian="Tahoma" style:font-size-asian="18pt" style:font-style-asian="normal" style:font-weight-asian="normal" style:font-name-complex="Calibri2" style:font-family-complex="Calibri" style:font-family-generic-complex="system" style:font-pitch-complex="variable" style:font-size-complex="12pt" style:text-emphasize="none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OpenSymbol" fo:font-family="OpenSymbol" style:font-charset="x-symbol" fo:font-weight="normal" style:font-name-asian="OpenSymbol" style:font-family-asian="OpenSymbol" style:font-charset-asian="x-symbol" style:font-weight-asian="normal" style:font-name-complex="OpenSymbol" style:font-family-complex="OpenSymbol" style:font-charset-complex="x-symbol" style:font-weight-complex="normal"/>
    </style:style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Graphics" style:family="graphic">
      <style:graphic-properties text:anchor-type="paragraph" svg:x="0mm" svg:y="0m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4.99mm" style:num-format="1" text:number-position="left" text:increment="5"/>
    <style:default-page-layout>
      <style:page-layout-properties style:writing-mode="lr-tb" style:layout-grid-standard-mode="true"/>
    </style:default-page-layout>
    <loext:theme loext:name="Office Them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0.01mm" fo:page-height="297mm" style:num-format="1" style:print-orientation="portrait" fo:margin-top="4.99mm" fo:margin-bottom="4.99mm" fo:margin-left="4.99mm" fo:margin-right="4.99mm" style:writing-mode="lr-tb" style:layout-grid-color="#c0c0c0" style:layout-grid-lines="44" style:layout-grid-base-height="5.5mm" style:layout-grid-ruby-height="0mm" style:layout-grid-mode="none" style:layout-grid-ruby-below="false" style:layout-grid-print="true" style:layout-grid-display="true" style:layout-grid-base-width="3.7mm" style:layout-grid-snap-to="true" style:footnote-max-height="0mm" loext:margin-gutter="0mm">
        <style:columns fo:column-count="1" fo:column-gap="0mm"/>
        <style:footnote-sep style:width="0.18mm" style:distance-before-sep="1.01mm" style:distance-after-sep="1.01m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0.01mm" fo:page-height="297mm" style:num-format="1" style:print-orientation="portrait" fo:margin-top="20mm" fo:margin-bottom="20mm" fo:margin-left="20mm" fo:margin-right="20mm" style:writing-mode="lr-tb" style:layout-grid-color="#c0c0c0" style:layout-grid-lines="20" style:layout-grid-base-height="7.06mm" style:layout-grid-ruby-height="3.53mm" style:layout-grid-mode="none" style:layout-grid-ruby-below="false" style:layout-grid-print="false" style:layout-grid-display="false" style:layout-grid-base-width="7.06mm" style:layout-grid-snap-to="true" style:footnote-max-height="0mm" loext:margin-gutter="0mm">
        <style:footnote-sep style:width="0.18mm" style:distance-before-sep="1.01mm" style:distance-after-sep="1.01mm" style:line-style="solid" style:adjustment="left" style:rel-width="25%" style:color="#000000"/>
      </style:page-layout-properties>
      <style:header-style/>
      <style:footer-style/>
    </style:page-layout>
    <style:page-layout style:name="Mpm3" style:page-usage="left">
      <style:page-layout-properties fo:page-width="210.01mm" fo:page-height="297mm" style:num-format="1" style:print-orientation="portrait" fo:margin-top="20mm" fo:margin-bottom="20mm" fo:margin-left="20mm" fo:margin-right="20mm" style:writing-mode="lr-tb" style:layout-grid-color="#c0c0c0" style:layout-grid-lines="20" style:layout-grid-base-height="7.06mm" style:layout-grid-ruby-height="3.53mm" style:layout-grid-mode="none" style:layout-grid-ruby-below="false" style:layout-grid-print="false" style:layout-grid-display="false" style:layout-grid-base-width="7.06mm" style:layout-grid-snap-to="true" style:footnote-max-height="0mm" loext:margin-gutter="0mm">
        <style:footnote-sep style:width="0.18mm" style:distance-before-sep="1.01mm" style:distance-after-sep="1.01mm" style:line-style="solid" style:adjustment="left" style:rel-width="25%" style:color="#000000"/>
      </style:page-layout-properties>
      <style:header-style/>
      <style:footer-style/>
    </style:page-layout>
    <style:page-layout style:name="Mpm4" style:page-usage="right">
      <style:page-layout-properties fo:page-width="210.01mm" fo:page-height="297mm" style:num-format="1" style:print-orientation="portrait" fo:margin-top="20mm" fo:margin-bottom="20mm" fo:margin-left="20mm" fo:margin-right="20mm" style:writing-mode="lr-tb" style:layout-grid-color="#c0c0c0" style:layout-grid-lines="20" style:layout-grid-base-height="7.06mm" style:layout-grid-ruby-height="3.53mm" style:layout-grid-mode="none" style:layout-grid-ruby-below="false" style:layout-grid-print="false" style:layout-grid-display="false" style:layout-grid-base-width="7.06mm" style:layout-grid-snap-to="true" style:footnote-max-height="0mm" loext:margin-gutter="0mm">
        <style:footnote-sep style:width="0.18mm" style:distance-before-sep="1.01mm" style:distance-after-sep="1.01mm" style:line-style="solid" style:adjustment="left" style:rel-width="25%" style:color="#000000"/>
      </style:page-layout-properties>
      <style:header-style/>
      <style:footer-style/>
    </style:page-layout>
    <style:page-layout style:name="Mpm5">
      <style:page-layout-properties fo:page-width="229.01mm" fo:page-height="114mm" style:num-format="1" style:print-orientation="landscape" fo:margin-top="0mm" fo:margin-bottom="0mm" fo:margin-left="0mm" fo:margin-right="0mm" style:writing-mode="lr-tb" style:layout-grid-color="#c0c0c0" style:layout-grid-lines="20" style:layout-grid-base-height="7.06mm" style:layout-grid-ruby-height="3.53mm" style:layout-grid-mode="none" style:layout-grid-ruby-below="false" style:layout-grid-print="false" style:layout-grid-display="false" style:layout-grid-base-width="7.06mm" style:layout-grid-snap-to="true" style:footnote-max-height="0mm" loext:margin-gutter="0mm">
        <style:footnote-sep style:width="0.18mm" style:distance-before-sep="1.01mm" style:distance-after-sep="1.01mm" style:line-style="solid" style:adjustment="left" style:rel-width="25%" style:color="#000000"/>
      </style:page-layout-properties>
      <style:header-style/>
      <style:footer-style/>
    </style:page-layout>
    <style:page-layout style:name="Mpm6">
      <style:page-layout-properties fo:page-width="210.01mm" fo:page-height="297mm" style:num-format="1" style:print-orientation="portrait" fo:margin-top="10mm" fo:margin-bottom="10mm" fo:margin-left="20mm" fo:margin-right="10mm" style:writing-mode="lr-tb" style:layout-grid-color="#c0c0c0" style:layout-grid-lines="20" style:layout-grid-base-height="7.06mm" style:layout-grid-ruby-height="3.53mm" style:layout-grid-mode="none" style:layout-grid-ruby-below="false" style:layout-grid-print="false" style:layout-grid-display="false" style:layout-grid-base-width="7.06mm" style:layout-grid-snap-to="true" style:footnote-max-height="0mm" loext:margin-gutter="0mm">
        <style:footnote-sep style:width="0.18mm" style:distance-before-sep="1.01mm" style:distance-after-sep="1.01mm" style:line-style="solid" style:adjustment="left" style:rel-width="25%" style:color="#000000"/>
      </style:page-layout-properties>
      <style:header-style/>
      <style:footer-style/>
    </style:page-layout>
    <style:page-layout style:name="Mpm7">
      <style:page-layout-properties fo:page-width="210.01mm" fo:page-height="297mm" style:num-format="1" style:print-orientation="portrait" fo:margin-top="20mm" fo:margin-bottom="20mm" fo:margin-left="20mm" fo:margin-right="20mm" style:writing-mode="lr-tb" style:layout-grid-color="#c0c0c0" style:layout-grid-lines="20" style:layout-grid-base-height="7.06mm" style:layout-grid-ruby-height="3.53mm" style:layout-grid-mode="none" style:layout-grid-ruby-below="false" style:layout-grid-print="false" style:layout-grid-display="false" style:layout-grid-base-width="7.06mm" style:layout-grid-snap-to="true" style:footnote-max-height="0mm" loext:margin-gutter="0mm">
        <style:footnote-sep style:line-style="solid" style:adjustment="left" style:rel-width="25%" style:color="#000000"/>
      </style:page-layout-properties>
      <style:header-style/>
      <style:footer-style/>
    </style:page-layout>
    <style:page-layout style:name="Mpm8">
      <style:page-layout-properties fo:page-width="297mm" fo:page-height="210.01mm" style:num-format="1" style:print-orientation="landscape" fo:margin-top="20mm" fo:margin-bottom="20mm" fo:margin-left="20mm" fo:margin-right="20mm" style:writing-mode="lr-tb" style:layout-grid-color="#c0c0c0" style:layout-grid-lines="20" style:layout-grid-base-height="7.06mm" style:layout-grid-ruby-height="3.53mm" style:layout-grid-mode="none" style:layout-grid-ruby-below="false" style:layout-grid-print="false" style:layout-grid-display="false" style:layout-grid-base-width="7.06mm" style:layout-grid-snap-to="true" style:footnote-max-height="0mm" loext:margin-gutter="0mm">
        <style:footnote-sep style:width="0.18mm" style:distance-before-sep="1.01mm" style:distance-after-sep="1.01m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First_20_Page" style:display-name="First Page" style:page-layout-name="Mpm2" draw:style-name="Mdp1" style:next-style-name="Standard"/>
    <style:master-page style:name="Left_20_Page" style:display-name="Left Page" style:page-layout-name="Mpm3" draw:style-name="Mdp1" style:next-style-name="Right_20_Page"/>
    <style:master-page style:name="Right_20_Page" style:display-name="Right Page" style:page-layout-name="Mpm4" draw:style-name="Mdp1" style:next-style-name="Left_20_Page"/>
    <style:master-page style:name="Envelope" style:page-layout-name="Mpm5" draw:style-name="Mdp1"/>
    <style:master-page style:name="Index" style:page-layout-name="Mpm2" draw:style-name="Mdp1"/>
    <style:master-page style:name="HTML" style:page-layout-name="Mpm6" draw:style-name="Mdp1"/>
    <style:master-page style:name="Footnote" style:page-layout-name="Mpm7" draw:style-name="Mdp1"/>
    <style:master-page style:name="Endnote" style:page-layout-name="Mpm7" draw:style-name="Mdp1"/>
    <style:master-page style:name="Landscape" style:page-layout-name="Mpm8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dc:date>2026-09-08T05:09:07.065150500</dc:date>
    <meta:editing-duration>P7DT2H16M52S</meta:editing-duration>
    <meta:editing-cycles>1916</meta:editing-cycles>
    <meta:generator>LibreOffice/26.2.1.2$Windows_X86_64 LibreOffice_project/620$Build-2</meta:generator>
    <meta:print-date>2025-06-06T12:15:59.707361000</meta:print-date>
    <meta:printed-by>PDF-Dateien</meta:printed-by>
    <meta:document-statistic meta:table-count="0" meta:image-count="0" meta:object-count="0" meta:page-count="6" meta:paragraph-count="25" meta:word-count="1319" meta:character-count="10077" meta:non-whitespace-character-count="8272"/>
  </office:meta>
</office:document-meta>
</file>